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f48b1f4541d6d4a456d462ae4ebf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usermgt"/><text:bookmark-start text:name="__RefHeading___interface_de_controle_des_utilisateurs_1"/><text:bookmark-start text:name="interface_de_controle_des_utilisateurs"/>Interface de contrôle des utilisateurs<text:bookmark-end text:name="__RefHeading___interface_de_controle_des_utilisateurs_1"/><text:bookmark-end text:name="interface_de_controle_des_utilisateurs"/></text:h>
      <text:p text:style-name="Text_20_body"><draw:frame draw:style-name="media" draw:name="0" text:anchor-type="as-char" draw:z-index="0" svg:width="18.520833333333cm" style:rel-width="100%" svg:height="4.2968333333333cm" style:rel-height="scale"><draw:image xlink:href="Pictures/8ff48b1f4541d6d4a456d462ae4ebf30.png" xlink:type="simple" xlink:show="embed" xlink:actuate="onLoad"/></draw:frame></text:p>
      <text:p text:style-name="Text_20_body">Dans cette interface vous pouvez :</text:p>
      <text:list text:style-name="List_20_1" text:continue-numbering="false">
        <text:list-item>
          <text:p text:style-name="List_20_1_Content_First"> Définir le fichier standard d'alimentation des utilisateurs</text:p>
        </text:list-item>
        <text:list-item>
          <text:p text:style-name="List_20_1_Content"> Choisir le champ d'identifiant primaire</text:p>
        </text:list-item>
        <text:list-item>
          <text:p text:style-name="List_20_1_Content_Last"> Lancer un import manuel à partir d'un fichier dont vous disposez localement</text:p>
        </text:list-item>
      </text:list>
      <text:h text:style-name="Heading_20_4" text:outline-level="4"><text:bookmark-start text:name="__RefHeading___definir_le_fichier_standard_d_alimentation_2"/><text:bookmark-start text:name="definir_le_fichier_standard_d_alimentation"/>Définir le fichier standard d'alimentation<text:bookmark-end text:name="__RefHeading___definir_le_fichier_standard_d_alimentation_2"/><text:bookmark-end text:name="definir_le_fichier_standard_d_alimentation"/></text:h>
      <text:p text:style-name="Text_20_body">Ce fichier est importé automatiquement et régulièrement si vous avez activé la tâche programmée de synchronisation CSV des utilisateurs. Si vous optez pour un archivage/suppression des fichiers de commande, La tâche programmée réagira si elle trouve un fichier de ce nom dans le gestionnaire de fichiers de commande. Sinon elle sautera le traitement.</text:p>
      <text:p text:style-name="Text_20_body">Vous pouvez alimenter ce fichier dans le répertoire &lt;moodledata&gt;/sync de l'extérieur. Il sera alors récupéré automatiquement dans le gestionnaire de fichiers de commande et exécuté par la tâche automatique.</text:p>
      <text:p text:style-name="Text_20_body">Ce paramètre doit mentionner le chemin relatif du fichier dans le gestionnaire des fichiers de commandes.</text:p>
      <text:h text:style-name="Heading_20_4" text:outline-level="4"><text:bookmark-start text:name="__RefHeading___choisir_le_champ_identifiant_primaire_3"/><text:bookmark-start text:name="choisir_le_champ_identifiant_primaire"/>Choisir le champ identifiant primaire<text:bookmark-end text:name="__RefHeading___choisir_le_champ_identifiant_primaire_3"/><text:bookmark-end text:name="choisir_le_champ_identifiant_primaire"/></text:h>
      <text:p text:style-name="Text_20_body">Ce sélecteur permet de définir quel champ identifiant sera utilisé pour effectuer la correspondance d'identité dans votre fichier d'import. </text:p>
      <text:h text:style-name="Heading_20_4" text:outline-level="4"><text:bookmark-start text:name="__RefHeading___lancer_un_import_manuel_4"/><text:bookmark-start text:name="lancer_un_import_manuel"/>Lancer un import manuel<text:bookmark-end text:name="__RefHeading___lancer_un_import_manuel_4"/><text:bookmark-end text:name="lancer_un_import_manuel"/></text:h>
      <text:p text:style-name="Text_20_body">Si vous désirez importer immmédiatement et de manière interactive un fichier d'utilisateurs, activez cet outil. Vous pouvez aussi l'activer pour jouer immédiatement le fichier référencé plus haut. </text:p>
      <text:p text:style-name="Text_20_body">Dans ce cas, l'exécution est interactive et le rapport est généré à l'écran. </text:p>
      <text:p text:style-name="Text_20_body">Il est possible de lancer une exécution “simulée” de votre fichier.</text:p>
      <text:p text:style-name="Text_20_body"><text:a xlink:type="simple" xlink:href="https://docsen.activeprolearn.com/doku.php?id=toolsyncuserguide" text:style-name="Internet_20_link" text:visited-style-name="Visited_20_Internet_20_Link">Revenir à l'index du guide 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9:00</meta:creation-date>
    <dc:creator>Generated</dc:creator>
    <dc:date>2026-09-03T03::59:00</dc:date>
    <dc:language>en-US</dc:language>
    <meta:editing-cycles>1</meta:editing-cycles>
    <meta:editing-duration>PT0S</meta:editing-duration>
    <dc:title>toolsyncusermgt</dc:title>
  </office:meta>
</office:document-meta>
</file>