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7c1846b99af341d3b54b3ca0071f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yncfilemanager"/><text:bookmark-start text:name="__RefHeading___gestionnaire_local_de_fichiers_1"/><text:bookmark-start text:name="gestionnaire_local_de_fichiers"/>Gestionnaire local de fichiers<text:bookmark-end text:name="__RefHeading___gestionnaire_local_de_fichiers_1"/><text:bookmark-end text:name="gestionnaire_local_de_fichiers"/></text:h>
      <text:p text:style-name="Text_20_body"><draw:frame draw:style-name="media" draw:name="0" text:anchor-type="as-char" draw:z-index="0" svg:width="18.520833333333cm" style:rel-width="100%" svg:height="6.5237120607029cm" style:rel-height="scale"><draw:image xlink:href="Pictures/f57c1846b99af341d3b54b3ca0071fbc.png" xlink:type="simple" xlink:show="embed" xlink:actuate="onLoad"/></draw:frame></text:p>
      <text:p text:style-name="Text_20_body">Le gestionnaire local de fichiers de l'outil de synchronisation par CSV gère un dépôt permanent des fichiers de commande qui peuvent être utilisés pour les synchronisations ou les opérations de masse sur Moodle. Vous pouvez y organiser des répertoires et sous-répertoires, à l'exclusion de deux répertoires “standard” automatiquement gérés par l'outil : </text:p>
      <text:list text:style-name="List_20_1" text:continue-numbering="false">
        <text:list-item>
          <text:p text:style-name="List_20_1_Content_First"> Le répertoire “archives” : Contient les fichiers de commande qui ont été archivés à la suite d'un traitement.</text:p>
        </text:list-item>
        <text:list-item>
          <text:p text:style-name="List_20_1_Content_Last"> Le répertoire “reports” : Contient les rapports d'exécution des fichiers traités.</text:p>
        </text:list-item>
      </text:list>
      <text:p text:style-name="Text_20_body">Les différents outils possèdent un paramétrage destiné à pointer dans ce répertoire “le” ficher à éxécuter à chaque fois que la tâche cron de cet outil est exécutée. Ainsi il est possible de gérer une automatation en mettant à jour le fichier nommé avant le passage de la tâche.</text:p>
      <text:p text:style-name="Text_20_body">C'est dans le gestionnaire local qu'apparaitront les fichiers que vous générez dans l'<text:a xlink:type="simple" xlink:href="https://docsen.activeprolearn.com/doku.php?id=toolsynccoursemgt" text:style-name="Internet_20_link" text:visited-style-name="Visited_20_Internet_20_Link">Interface de contrôle des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57:00</meta:creation-date>
    <dc:creator>Generated</dc:creator>
    <dc:date>2026-09-03T03::57:00</dc:date>
    <dc:language>en-US</dc:language>
    <meta:editing-cycles>1</meta:editing-cycles>
    <meta:editing-duration>PT0S</meta:editing-duration>
    <dc:title>toolsyncfilemanager</dc:title>
  </office:meta>
</office:document-meta>
</file>