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54166ab2c9aa4c2f554173fe0654f2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oolsyncenrol"/><text:bookmark-start text:name="__RefHeading___synchronisation_par_fichiers_csvinterface_de_controle_des_inscriptions_1"/><text:bookmark-start text:name="synchronisation_par_fichiers_csvinterface_de_controle_des_inscriptions"/>Synchronisation par fichiers CSV : Interface de contrôle des inscriptions<text:bookmark-end text:name="__RefHeading___synchronisation_par_fichiers_csvinterface_de_controle_des_inscriptions_1"/><text:bookmark-end text:name="synchronisation_par_fichiers_csvinterface_de_controle_des_inscriptions"/></text:h>
      <text:p text:style-name="Text_20_body"><draw:frame draw:style-name="mediacenter" draw:name="0" text:anchor-type="paragraph" draw:z-index="0" svg:width="18.706041666667cm" style:rel-width="100%" svg:height="10.00125cm" style:rel-height="scale"><draw:image xlink:href="Pictures/954166ab2c9aa4c2f554173fe0654f26.png" xlink:type="simple" xlink:show="embed" xlink:actuate="onLoad"/></draw:frame></text:p>
      <text:p text:style-name="Text_20_body">Dans cette interface, vous pouvez : </text:p>
      <text:list text:style-name="List_20_1" text:continue-numbering="false">
        <text:list-item>
          <text:p text:style-name="List_20_1_Content_First"> Définir le fichier standard d'alimentation des inscriptions</text:p>
        </text:list-item>
        <text:list-item>
          <text:p text:style-name="List_20_1_Content"> Choisir l'identifiant de référence des utilisateurs</text:p>
        </text:list-item>
        <text:list-item>
          <text:p text:style-name="List_20_1_Content"> Choisir l'identifiant de référence pour les cours</text:p>
        </text:list-item>
        <text:list-item>
          <text:p text:style-name="List_20_1_Content"> Choisir ou non de notifier les enseignants du cours de l'entrée d'étudiants</text:p>
        </text:list-item>
        <text:list-item>
          <text:p text:style-name="List_20_1_Content_Last"> Demander l'exécution immédiate interactive d'un fichier d'inscriptions </text:p>
        </text:list-item>
      </text:list>
      <text:h text:style-name="Heading_20_4" text:outline-level="4"><text:bookmark-start text:name="__RefHeading___definir_le_fichier_standard_d_inscriptions_2"/><text:bookmark-start text:name="definir_le_fichier_standard_d_inscriptions"/>Définir le fichier standard d'inscriptions<text:bookmark-end text:name="__RefHeading___definir_le_fichier_standard_d_inscriptions_2"/><text:bookmark-end text:name="definir_le_fichier_standard_d_inscriptions"/></text:h>
      <text:p text:style-name="Text_20_body"><text:a xlink:type="simple" xlink:href="https://docsen.activeprolearn.com/doku.php?id=toolsyncuserguide" text:style-name="Internet_20_link" text:visited-style-name="Visited_20_Internet_20_Link">Revenir à l'index du guide utilisateu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23:57</meta:creation-date>
    <dc:creator>Generated</dc:creator>
    <dc:date>2026-08-31T08::23:57</dc:date>
    <dc:language>en-US</dc:language>
    <meta:editing-cycles>1</meta:editing-cycles>
    <meta:editing-duration>PT0S</meta:editing-duration>
    <dc:title>toolsyncenrol</dc:title>
  </office:meta>
</office:document-meta>
</file>