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55d50ac201f874dd7852e0a62df0a7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tools:sync:userpicturesmgt"/><text:bookmark-start text:name="__RefHeading___interface_de_controle_des_fichiers_avatars_1"/><text:bookmark-start text:name="interface_de_controle_des_fichiers_avatars"/>Interface de contrôle des fichiers avatars<text:bookmark-end text:name="__RefHeading___interface_de_controle_des_fichiers_avatars_1"/><text:bookmark-end text:name="interface_de_controle_des_fichiers_avatars"/></text:h>
      <text:p text:style-name="Text_20_body"><draw:frame draw:style-name="media" draw:name="0" text:anchor-type="as-char" draw:z-index="0" svg:width="18.520833333333cm" style:rel-width="100%" svg:height="5.8479050093259cm" style:rel-height="scale"><draw:image xlink:href="Pictures/f55d50ac201f874dd7852e0a62df0a75.png" xlink:type="simple" xlink:show="embed" xlink:actuate="onLoad"/></draw:frame></text:p>
      <text:p text:style-name="Text_20_body">Dans cette interface, vous pouvez : </text:p>
      <text:list text:style-name="List_20_1" text:continue-numbering="false">
        <text:list-item>
          <text:p text:style-name="List_20_1_Content_First"> Définir le préfixe de recherche des archives d'avatars</text:p>
        </text:list-item>
        <text:list-item>
          <text:p text:style-name="List_20_1_Content"> Définir l'identifiant primaire de correspondance</text:p>
        </text:list-item>
        <text:list-item>
          <text:p text:style-name="List_20_1_Content"> Choisir le mode de recouvrement des avatars</text:p>
        </text:list-item>
        <text:list-item>
          <text:p text:style-name="List_20_1_Content_Last"> Choisir l'option de nettoyage des fichiers d'avatars</text:p>
        </text:list-item>
      </text:list>
      <text:h text:style-name="Heading_20_4" text:outline-level="4"><text:bookmark-start text:name="__RefHeading___definir_le_prefixe_de_recherche_des_archives_2"/><text:bookmark-start text:name="definir_le_prefixe_de_recherche_des_archives"/>Définir le préfixe de recherche des archives<text:bookmark-end text:name="__RefHeading___definir_le_prefixe_de_recherche_des_archives_2"/><text:bookmark-end text:name="definir_le_prefixe_de_recherche_des_archives"/></text:h>
      <text:p text:style-name="Text_20_body">Une archive d'avatars est un fichier .zip contenant uniquement et au premier niveau les fichiers images (.png ou .jpg) des avatars d'utilisateurs. Ce fichier pouvant être assez volumineux, vous pouvez le scinder en plusieurs archives plus petites pour le téléchargement. Dans ce cas, faites en sorte que tous les noms de vos fichiers partiels commencent par le préfixe défini dans ce paramètre.</text:p>
      <text:p text:style-name="Text_20_body">Les fichiers seront trouvés dans le gestionnaire de fichiers de commande et exécutés les uns après les autres dans l'ordre alphabétique de leurs noms.</text:p>
      <text:h text:style-name="Heading_20_4" text:outline-level="4"><text:bookmark-start text:name="__RefHeading___definir_l_identifiant_primaire_de_correspondance_3"/><text:bookmark-start text:name="definir_l_identifiant_primaire_de_correspondance"/>Définir l'identifiant primaire de correspondance<text:bookmark-end text:name="__RefHeading___definir_l_identifiant_primaire_de_correspondance_3"/><text:bookmark-end text:name="definir_l_identifiant_primaire_de_correspondance"/></text:h>
      <text:p text:style-name="Text_20_body">L'identifiant primaire de correspondance détermine le nom qu'il faut donner aux fichiers images contenus dans le .zip d'archive. Si par exemple vous choisissez 'username', alors vos images devront être nommées &lt;username&gt;.png dans l'archive.</text:p>
      <text:h text:style-name="Heading_20_4" text:outline-level="4"><text:bookmark-start text:name="__RefHeading___choisir_le_mode_de_recouvrement_des_avatars_4"/><text:bookmark-start text:name="choisir_le_mode_de_recouvrement_des_avatars"/>Choisir le mode de recouvrement des avatars<text:bookmark-end text:name="__RefHeading___choisir_le_mode_de_recouvrement_des_avatars_4"/><text:bookmark-end text:name="choisir_le_mode_de_recouvrement_des_avatars"/></text:h>
      <text:p text:style-name="Text_20_body">Vous pouvez choisir ici le comportement de l'import si des images existent déjà dans Moodle pour les utilisateurs. Vous pouvez : </text:p>
      <text:list text:style-name="List_20_1" text:continue-numbering="false">
        <text:list-item>
          <text:p text:style-name="List_20_1_Content_First"> Demander le remplacement systématique par les nouvelles images</text:p>
        </text:list-item>
        <text:list-item>
          <text:p text:style-name="List_20_1_Content_Last"> Ignorer les utilisateurs qui ont déjà une image en la préservant. Seules les nouvelles images seront ajoutées.</text:p>
        </text:list-item>
      </text:list>
      <text:h text:style-name="Heading_20_4" text:outline-level="4"><text:bookmark-start text:name="__RefHeading___choisir_l_option_de_dettoyage_des_fichiers_d_avatar_5"/><text:bookmark-start text:name="choisir_l_option_de_dettoyage_des_fichiers_d_avatar"/>Choisir l'option de dettoyage des fichiers d'avatar<text:bookmark-end text:name="__RefHeading___choisir_l_option_de_dettoyage_des_fichiers_d_avatar_5"/><text:bookmark-end text:name="choisir_l_option_de_dettoyage_des_fichiers_d_avatar"/></text:h>
      <text:p text:style-name="Text_20_body">Si cette option est active, alors les fichiers d'avatar sont détruits après intégration des images. C'est le mode conseillé lorsque la synchronisation des avatars est confiée à une tâche automatique de Moodle.</text:p>
      <text:h text:style-name="Heading_20_4" text:outline-level="4"><text:bookmark-start text:name="__RefHeading___alimentation_externe_des_fichiers_d_avatar_6"/><text:bookmark-start text:name="alimentation_externe_des_fichiers_d_avatar"/>Alimentation externe des fichiers d'avatar<text:bookmark-end text:name="__RefHeading___alimentation_externe_des_fichiers_d_avatar_6"/><text:bookmark-end text:name="alimentation_externe_des_fichiers_d_avatar"/></text:h>
      <text:p text:style-name="Text_20_body">Comme pour les autres outils vous pouvez organiser un dépot régulier automatisé des archives d'avatars dans le répertoire <text:span text:style-name="Source_20_Text">&lt;moodledata&gt;/sync</text:span>. Ces fichiers seront automatiquement récupérés par Moodle, intégrés au gesitonnaire de fichiers de commande, puis traités au passage de la tâche automatique.</text:p>
      <text:p text:style-name="Text_20_body"><text:a xlink:type="simple" xlink:href="https://docsen.activeprolearn.com/doku.php?id=tools:sync:userguide" text:style-name="Internet_20_link" text:visited-style-name="Visited_20_Internet_20_Link">Revenir à l'index du guide utilisateu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2T17::17:27</meta:creation-date>
    <dc:creator>Generated</dc:creator>
    <dc:date>2026-09-12T17::17:27</dc:date>
    <dc:language>en-US</dc:language>
    <meta:editing-cycles>1</meta:editing-cycles>
    <meta:editing-duration>PT0S</meta:editing-duration>
    <dc:title>tools:sync:userpicturesmgt</dc:title>
  </office:meta>
</office:document-meta>
</file>