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e52b119bb3eaed153ee068709f9c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:sync:indexscreen"/><text:bookmark-start text:name="__RefHeading___synchronisation_par_fichier_csvsynthese_des_outils_1"/><text:bookmark-start text:name="synchronisation_par_fichier_csvsynthese_des_outils"/>Synchronisation par fichier CSV : Synthèse des outils<text:bookmark-end text:name="__RefHeading___synchronisation_par_fichier_csvsynthese_des_outils_1"/><text:bookmark-end text:name="synchronisation_par_fichier_csvsynthese_des_outils"/></text:h>
      <text:p text:style-name="Text_20_body"><draw:frame draw:style-name="mediacenter" draw:name="0" text:anchor-type="paragraph" draw:z-index="0" svg:width="15.292916666667cm" svg:height="14.2875cm"><draw:image xlink:href="Pictures/9ee52b119bb3eaed153ee068709f9ca3.png" xlink:type="simple" xlink:show="embed" xlink:actuate="onLoad"/></draw:frame></text:p>
      <text:p text:style-name="Text_20_body">Le premier écran accessible réunit l'ensemble des outils dans un seul formulaire. Ce formulaire permet :</text:p>
      <text:list text:style-name="List_20_1" text:continue-numbering="false">
        <text:list-item>
          <text:p text:style-name="List_20_1_Content_First"> d'accéder au gestionnaire de fichiers de commande (1)</text:p>
        </text:list-item>
        <text:list-item>
          <text:p text:style-name="List_20_1_Content_Last"> de configurer les différents outils (2)</text:p>
        </text:list-item>
      </text:list>
      <text:p text:style-name="Text_20_body">Dépliez chaque portion du formulaire pour accéder aux réglages particuliers d'un outil. Les pages suivantes de cette rubrique exposent en détail le réglage de chaque section.</text:p>
      <text:p text:style-name="Text_20_body">Pour enregistrer toute modification de vos réglages, cliquez sur <text:span text:style-name="Source_20_Text">enregistrer</text:span> (3)</text:p>
      <text:p text:style-name="Text_20_body"><text:a xlink:type="simple" xlink:href="https://docsen.activeprolearn.com/doku.php?id=tools:sync:userguide" text:style-name="Internet_20_link" text:visited-style-name="Visited_20_Internet_20_Link">Revenir à l'index du guide 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1:21</meta:creation-date>
    <dc:creator>Generated</dc:creator>
    <dc:date>2026-08-31T13::21:21</dc:date>
    <dc:language>en-US</dc:language>
    <meta:editing-cycles>1</meta:editing-cycles>
    <meta:editing-duration>PT0S</meta:editing-duration>
    <dc:title>tools:sync:indexscreen</dc:title>
  </office:meta>
</office:document-meta>
</file>