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f3257da9c3b5d550a7d3ded708f733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1" text:outline-level="1"><text:bookmark text:name="start"/><text:bookmark-start text:name="__RefHeading___hi_welcome_on_this_documentation_volume_intended_to_provide_moodle_community_with_english_documentation_version_of_the_most_populars_plugins_maintained_at_apl_1"/><text:bookmark-start text:name="hi_welcome_on_this_documentation_volume_intended_to_provide_moodle_community_with_english_documentation_version_of_the_most_populars_plugins_maintained_at_apl"/>Hi ! Welcome on this documentation volume intended to provide moodle community with english documentation version of the most populars plugins maintained at APL<text:bookmark-end text:name="__RefHeading___hi_welcome_on_this_documentation_volume_intended_to_provide_moodle_community_with_english_documentation_version_of_the_most_populars_plugins_maintained_at_apl_1"/><text:bookmark-end text:name="hi_welcome_on_this_documentation_volume_intended_to_provide_moodle_community_with_english_documentation_version_of_the_most_populars_plugins_maintained_at_apl"/></text:h>
      <text:p text:style-name="Text_20_body">We started this public documentation volume to provide stable locations for EN documentation as required by Moodle.org contributive publications.</text:p>
      <text:p text:style-name="Text_20_body"><text:a xlink:type="simple" xlink:href="http://www.activeprolearn.com/" text:style-name="Internet_20_link" text:visited-style-name="Visited_20_Internet_20_Link">WEB site</text:a> - <text:a xlink:type="simple" xlink:href="http://demo.formation-enligne.com/" text:style-name="Internet_20_link" text:visited-style-name="Visited_20_Internet_20_Link">LIVE DEMO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Moodle PLUGINS</text:span>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Plugins improve Moodle by adding useful additional features. 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2.6458333333333cm" style:rel-width="100%" svg:height="2.3680208333333cm" style:rel-height="scale"><draw:image xlink:href="Pictures/f3257da9c3b5d550a7d3ded708f7333a.png" xlink:type="simple" xlink:show="embed" xlink:actuate="onLoad"/></draw:frame> 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docsen.activeprolearn.com/doku.php?id=plugins" text:style-name="Internet_20_link" text:visited-style-name="Visited_20_Internet_20_Link">Plugins documentation order by type</text:a></text:p>
        </text:list-item>
        <text:list-item>
          <text:p text:style-name="List_20_1_Content_Last"> <text:a xlink:type="simple" xlink:href="https://docsen.activeprolearn.com/doku.php?id=pluginsets" text:style-name="Internet_20_link" text:visited-style-name="Visited_20_Internet_20_Link">Plugins documentation order by Sub systems</text:a></text:p>
        </text:list-item>
      </text:list>
      <text:p text:style-name="Text_20_body">Sub systems are set of plugins that work alltogether to provide a “big feature”. </text:p>
      <text:list text:style-name="List_20_1" text:continue-numbering="false">
        <text:list-item>
          <text:p text:style-name="LastListParagraph_List_20_1_Content_First"> <text:a xlink:type="simple" xlink:href="https://docsen.activeprolearn.com/doku.php?id=plugins:supportpolicy" text:style-name="Internet_20_link" text:visited-style-name="Visited_20_Internet_20_Link">Important : read our plugin support polic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4:12</meta:creation-date>
    <dc:creator>Generated</dc:creator>
    <dc:date>2026-08-31T10::44:12</dc:date>
    <dc:language>en-US</dc:language>
    <meta:editing-cycles>1</meta:editing-cycles>
    <meta:editing-duration>PT0S</meta:editing-duration>
    <dc:title>start</dc:title>
  </office:meta>
</office:document-meta>
</file>