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lacoding"/><text:bookmark-start text:name="__RefHeading___developpement_integration_de_moodleengagements_sur_le_code_1"/><text:bookmark-start text:name="developpement_integration_de_moodleengagements_sur_le_code"/>Développement, Intégration de Moodle : Engagements sur le code<text:bookmark-end text:name="__RefHeading___developpement_integration_de_moodleengagements_sur_le_code_1"/><text:bookmark-end text:name="developpement_integration_de_moodleengagements_sur_le_code"/></text:h>
      <text:p text:style-name="Text_20_body">Le développement dans un environnement applicatif complexe et ouvert permet de très nombreuses opportunités d'évolution, amélioration, adaptation. Il permet au client d'obtenir de l'application qu'elle converge petit à petit vers sa propre définition du modèle métier.</text:p>
      <text:p text:style-name="Text_20_body">Etant donné les coûts significatif de la mobilisation d'expertises diverses (conception, architecture, design, coding et testing, qualité et packaging) et les enjeux parfois importants dans le quotidien de l'exploitation des fonctionnalités, il est nécessaire de projeter ses ambitions dans un modèle crédible de niveau d'achèvement, et d'ajuster ses exigences en relation. Les injonctions de qualité pure ne sont pas de l'ordre de l'absolu. Une péréquation peut et doit être faite entre :</text:p>
      <text:list text:style-name="List_20_1" text:continue-numbering="false">
        <text:list-item>
          <text:p text:style-name="List_20_1_Content_First"> Les enjeux métiers</text:p>
        </text:list-item>
        <text:list-item>
          <text:p text:style-name="List_20_1_Content"> Les budgets mobilisables</text:p>
        </text:list-item>
        <text:list-item>
          <text:p text:style-name="List_20_1_Content_Last"> Les garanties demandées (performance, maintenabilité, réversibilité)</text:p>
        </text:list-item>
      </text:list>
      <text:p text:style-name="Text_20_body">Si la Rolls Roice n'est pas toujours la meilleure solution de transport en fonction des circonstances, il est indispensable de pouvoir décider “en toute connaissance et transparence” du degré de finition ou d'exactitude technique demandé, selon des critères normés.</text:p>
      <text:p text:style-name="Text_20_body">Edunao propose deux modèles de qualification de la qualité techniques des solutions développées ou intégrées. Le premier modèle s'adresse à l'architecture à la conception, le deuxième modèle s'adresse à la réalisation technique elle-même. Ces modèles sont applicables soit comme “niveau d'objectif technique” contractuel dans un contrat de développent de solution technique, soit comme “niveau d'acceptabilité” pour des composants tiers qui sont candidats pour faire partie d'une solution.</text:p>
      <text:h text:style-name="Heading_20_3" text:outline-level="3"><text:bookmark-start text:name="__RefHeading___modele_pour_l_architecture_2"/><text:bookmark-start text:name="modele_pour_l_architecture"/>Modèle pour l'architecture<text:bookmark-end text:name="__RefHeading___modele_pour_l_architecture_2"/><text:bookmark-end text:name="modele_pour_l_architecture"/></text:h>
      <text:p text:style-name="Text_20_body">L'architecture logicielle ou encore “conception technique” regroupe les décisions d'organisation des données et des traitements qui leur sont appliqués, leur découpage “organique” et la répartition des responsabilités dans les différents “composants” de la solution. </text:p>
      <text:p text:style-name="Text_20_body">Les objectifs de l'architecture sont : </text:p>
      <text:list text:style-name="List_20_1" text:continue-numbering="false">
        <text:list-item>
          <text:p text:style-name="List_20_1_Content_First"> Améliorer la maintenabilité à moyen long terme : Un objet technique bien structuré est bien plus facile à revisiter ultérieurement.</text:p>
        </text:list-item>
        <text:list-item>
          <text:p text:style-name="List_20_1_Content"> Améliorer la fiabilité : Par la localisation précise d'une responsabilité à un endroit précis, en évitant les écritures multiples des mêmes traitements.</text:p>
        </text:list-item>
        <text:list-item>
          <text:p text:style-name="List_20_1_Content"> Améliorer l'intégrabilité : en édifiant des contrats identifiés avec l'extérieur de la solution, isolés dans des endroits qui ne remettent pas en question la totalité du développement à chaque modification.</text:p>
        </text:list-item>
        <text:list-item>
          <text:p text:style-name="List_20_1_Content"> Améliorer l'évolutivité : En mettant en place les structures qui “anticipent” les ajouts futurs, et rendent ces ajouts plus simples à faire.</text:p>
        </text:list-item>
        <text:list-item>
          <text:p text:style-name="List_20_1_Content_Last"> Augmenter la puissance et la productivité à moyen terme : En encapsulant des fonctions (simples ou complexes) dans un “objet” ou un “composant”, elle crée les briques de base d'un assemblage à une plus grande échelle. </text:p>
        </text:list-item>
      </text:list>
      <text:p text:style-name="Text_20_body">L'architecture a toujours un coût. Et elle est toujours la contrepartie d'un gain ultérieur. Elle constitue donc un investissement. La structure de coût de l'architecture est divisée en :</text:p>
      <text:list text:style-name="List_20_1" text:continue-numbering="false">
        <text:list-item>
          <text:p text:style-name="List_20_1_Content_First"> Cout de construction (la mise en place des principes d'architecture)</text:p>
        </text:list-item>
        <text:list-item>
          <text:p text:style-name="List_20_1_Content_Last"> Coût d'entretien (le coût de l'effort de changement lorsque des modifications de l'architecture sont décidés).</text:p>
        </text:list-item>
      </text:list>
      <text:p text:style-name="Text_20_body">A trop forte dose, le coûts de l'entretien de l'architecture peut devenir plus grand que le bénéfice réellement réalisé sur le projet. Il convient donc d'être prudent sur le niveau d'architecture exigé.</text:p>
      <text:p text:style-name="Text_20_body">L'examen à grosse maille des productions logicielles montre une répartition des développements dans 3 grandes catégories : </text:p>
      <text:list text:style-name="List_20_1" text:continue-numbering="false">
        <text:list-item>
          <text:p text:style-name="List_20_1_Content_First"> <text:span text:style-name="Strong_20_Emphasis">Développements sans architecture :</text:span> Le développement vise à la réalisation immédiate de l'effet demandé, sans aucune prise en compte de sa pérennité, sa réutilisablité, son adoptabilité. On appelle souvent aussi ce type de développement du design “jetable”.</text:p>
        </text:list-item>
        <text:list-item>
          <text:p text:style-name="List_20_1_Content"> <text:span text:style-name="Strong_20_Emphasis">Architecture opérationnelle :</text:span> Les principes d'architecture sont introduits “par nécessité” pratique du développeur, qui y tire un avantage pragmatique et une réduction de l'effort immédiat. </text:p>
        </text:list-item>
        <text:list-item>
          <text:p text:style-name="List_20_1_Content_Last"> <text:span text:style-name="Strong_20_Emphasis">Architecture conceptuelle :</text:span> Le développement suit des règles strictes d'organisation dès la première ligne de code, en appliquant des règles d'organisation systématiques, structurées et normatives.</text:p>
        </text:list-item>
      </text:list>
      <text:p text:style-name="Text_20_body">Il s'agit bien entendu d'un modèle assez grossier et des variations plus fines existent entre chaque catégorie.</text:p>
      <text:h text:style-name="Heading_20_3" text:outline-level="3"><text:bookmark-start text:name="__RefHeading___modele_pour_l_implementation_la_realisation_technique_3"/><text:bookmark-start text:name="modele_pour_l_implementation_la_realisation_technique"/>Modèle pour l'implémentation (la réalisation technique)<text:bookmark-end text:name="__RefHeading___modele_pour_l_implementation_la_realisation_technique_3"/><text:bookmark-end text:name="modele_pour_l_implementation_la_realisation_technique"/></text:h>
      <text:p text:style-name="Text_20_body"><text:a xlink:type="simple" xlink:href="https://docsen.activeprolearn.com/doku.php?id=qaindex" text:style-name="Internet_20_link" text:visited-style-name="Visited_20_Internet_20_Link">Revenir à l'index de la TMA/SL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42:34</meta:creation-date>
    <dc:creator>Generated</dc:creator>
    <dc:date>2026-08-31T10::42:34</dc:date>
    <dc:language>en-US</dc:language>
    <meta:editing-cycles>1</meta:editing-cycles>
    <meta:editing-duration>PT0S</meta:editing-duration>
    <dc:title>slacoding</dc:title>
  </office:meta>
</office:document-meta>
</file>