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b65fc3294260d37b4658f07326f99b.png"/>
  <manifest:file-entry manifest:media-type="image/png" manifest:full-path="Pictures/3b16b6a94b681b628a0d740d27d1e253.png"/>
  <manifest:file-entry manifest:media-type="image/png" manifest:full-path="Pictures/fc1e4e4c705f3101ce5328983875d047.png"/>
  <manifest:file-entry manifest:media-type="image/png" manifest:full-path="Pictures/b732d56e1c4c35a4b6d96690ee6b22d0.png"/>
  <manifest:file-entry manifest:media-type="image/png" manifest:full-path="Pictures/324e6fc9884aea3a34c5cb882ab951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report:zabbix:screenshots"/><text:bookmark-start text:name="__RefHeading___rendering_samples_1"/><text:bookmark-start text:name="rendering_samples"/>Rendering samples<text:bookmark-end text:name="__RefHeading___rendering_samples_1"/><text:bookmark-end text:name="rendering_samples"/></text:h>
      <text:h text:style-name="Heading_20_1" text:outline-level="1"><text:bookmark-start text:name="__RefHeading___zabbix_report_2"/><text:bookmark-start text:name="zabbix_report"/>Zabbix Report<text:bookmark-end text:name="__RefHeading___zabbix_report_2"/><text:bookmark-end text:name="zabbix_report"/></text:h>
      <text:p text:style-name="Text_20_body">These renderings are obtained from Zabbix Dashboards build on basis of the collected indicators. Provided models provide standard dashboards attached to the model file.</text:p>
      <text:h text:style-name="Heading_20_3" text:outline-level="3"><text:bookmark-start text:name="__RefHeading___general_indicators_3"/><text:bookmark-start text:name="general_indicators"/>General indicators<text:bookmark-end text:name="__RefHeading___general_indicators_3"/><text:bookmark-end text:name="general_indicators"/></text:h>
      <text:p text:style-name="Text_20_body"><draw:frame draw:style-name="mediacenter" draw:name="1" text:anchor-type="paragraph" draw:z-index="1" svg:width="26.458333333333cm" style:rel-width="100%" svg:height="13.739040798611cm" style:rel-height="scale"><draw:image xlink:href="Pictures/17b65fc3294260d37b4658f07326f99b.png" xlink:type="simple" xlink:show="embed" xlink:actuate="onLoad"/></draw:frame></text:p>
      <text:h text:style-name="Heading_20_3" text:outline-level="3"><text:bookmark-start text:name="__RefHeading___targeted_indicators_by_course_category_4"/><text:bookmark-start text:name="targeted_indicators_by_course_category"/>Targeted indicators by Course Category<text:bookmark-end text:name="__RefHeading___targeted_indicators_by_course_category_4"/><text:bookmark-end text:name="targeted_indicators_by_course_category"/></text:h>
      <text:p text:style-name="Text_20_body"><draw:frame draw:style-name="mediacenter" draw:name="2" text:anchor-type="paragraph" draw:z-index="2" svg:width="26.458333333333cm" style:rel-width="100%" svg:height="18.353236413984cm" style:rel-height="scale"><draw:image xlink:href="Pictures/3b16b6a94b681b628a0d740d27d1e253.png" xlink:type="simple" xlink:show="embed" xlink:actuate="onLoad"/></draw:frame></text:p>
      <text:h text:style-name="Heading_20_3" text:outline-level="3"><text:bookmark-start text:name="__RefHeading___dimensioning_indicators_storage_5"/><text:bookmark-start text:name="dimensioning_indicators_storage"/>Dimensioning indicators (storage)<text:bookmark-end text:name="__RefHeading___dimensioning_indicators_storage_5"/><text:bookmark-end text:name="dimensioning_indicators_storage"/></text:h>
      <text:p text:style-name="Text_20_body"><draw:frame draw:style-name="mediacenter" draw:name="3" text:anchor-type="paragraph" draw:z-index="3" svg:width="26.458333333333cm" style:rel-width="100%" svg:height="13.181160359426cm" style:rel-height="scale"><draw:image xlink:href="Pictures/fc1e4e4c705f3101ce5328983875d047.png" xlink:type="simple" xlink:show="embed" xlink:actuate="onLoad"/></draw:frame></text:p>
      <text:h text:style-name="Heading_20_3" text:outline-level="3"><text:bookmark-start text:name="__RefHeading___pedagogical_indicators_6"/><text:bookmark-start text:name="pedagogical_indicators"/>Pedagogical indicators<text:bookmark-end text:name="__RefHeading___pedagogical_indicators_6"/><text:bookmark-end text:name="pedagogical_indicators"/></text:h>
      <text:p text:style-name="Text_20_body"><draw:frame draw:style-name="mediacenter" draw:name="4" text:anchor-type="paragraph" draw:z-index="4" svg:width="26.458333333333cm" style:rel-width="100%" svg:height="12.897053695955cm" style:rel-height="scale"><draw:image xlink:href="Pictures/b732d56e1c4c35a4b6d96690ee6b22d0.png" xlink:type="simple" xlink:show="embed" xlink:actuate="onLoad"/></draw:frame></text:p>
      <text:h text:style-name="Heading_20_3" text:outline-level="3"><text:bookmark-start text:name="__RefHeading___course_indicators_7"/><text:bookmark-start text:name="course_indicators"/>Course indicators<text:bookmark-end text:name="__RefHeading___course_indicators_7"/><text:bookmark-end text:name="course_indicators"/></text:h>
      <text:p text:style-name="Text_20_body"><draw:frame draw:style-name="mediacenter" draw:name="5" text:anchor-type="paragraph" draw:z-index="5" svg:width="26.458333333333cm" style:rel-width="100%" svg:height="13.711480034722cm" style:rel-height="scale"><draw:image xlink:href="Pictures/324e6fc9884aea3a34c5cb882ab951c1.png" xlink:type="simple" xlink:show="embed" xlink:actuate="onLoad"/></draw:frame></text:p>
      <text:p text:style-name="Text_20_body"><text:a xlink:type="simple" xlink:href="https://docsen.activeprolearn.com/doku.php?id=report:zabbix" text:style-name="Internet_20_link" text:visited-style-name="Visited_20_Internet_20_Link">Back to Zabbix Report index</text:a> - <text:a xlink:type="simple" xlink:href="https://docsen.activeprolearn.com/doku.php?id=plugins" text:style-name="Internet_20_link" text:visited-style-name="Visited_20_Internet_20_Link">Back to plugin index</text:a> - <text:a xlink:type="simple" xlink:href="https://docsen.activeprolearn.com/doku.php?id=start" text:style-name="Internet_20_link" text:visited-style-name="Visited_20_Internet_20_Link">Back to cata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4:04</meta:creation-date>
    <dc:creator>Generated</dc:creator>
    <dc:date>2026-08-10T12::04:04</dc:date>
    <dc:language>en-US</dc:language>
    <meta:editing-cycles>1</meta:editing-cycles>
    <meta:editing-duration>PT0S</meta:editing-duration>
    <dc:title>report:zabbix:screenshots</dc:title>
  </office:meta>
</office:document-meta>
</file>