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8775098eaf5396941cc4834208f4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report:zabbix:discoveringdata"/><text:bookmark-start text:name="__RefHeading___user_guidedynamic_discovery_1"/><text:bookmark-start text:name="user_guidedynamic_discovery"/>User guide : dynamic discovery<text:bookmark-end text:name="__RefHeading___user_guidedynamic_discovery_1"/><text:bookmark-end text:name="user_guidedynamic_discovery"/></text:h>
      <text:h text:style-name="Heading_20_2" text:outline-level="2"><text:bookmark-start text:name="__RefHeading___zabbix_report_2"/><text:bookmark-start text:name="zabbix_report"/>Zabbix Report<text:bookmark-end text:name="__RefHeading___zabbix_report_2"/><text:bookmark-end text:name="zabbix_report"/></text:h>
      <text:p text:style-name="Text_20_body">Dynamic discovery is a great feature of Zabbix that allows getting some metadata on element to discover in the monitored architecture, then apply some measurement prototypes to each of the discovered items. A usual examble of this feature is when discovering automatically storage disks on a server to monitor their size.</text:p>
      <text:p text:style-name="Text_20_body">The Zabbix Report plugin has special URLs to let Zabbix make discovery of:</text:p>
      <text:list text:style-name="List_20_1" text:continue-numbering="false">
        <text:list-item>
          <text:p text:style-name="List_20_1_Content_First"> Course categories</text:p>
        </text:list-item>
        <text:list-item>
          <text:p text:style-name="List_20_1_Content"> Courses</text:p>
        </text:list-item>
        <text:list-item>
          <text:p text:style-name="List_20_1_Content_Last"> Authentication methods</text:p>
        </text:list-item>
      </text:list>
      <text:p text:style-name="Text_20_body">At start, but the model is fully extensible to anything else that would need to be dynamically inspected.</text:p>
      <text:p text:style-name="Text_20_body">Note that Discovery is part of the Pro version of the plugin and needs a valid License Key to be available.</text:p>
      <text:h text:style-name="Heading_20_3" text:outline-level="3"><text:bookmark-start text:name="__RefHeading___setting_up_the_dynamic_discovery_3"/><text:bookmark-start text:name="setting_up_the_dynamic_discovery"/>Setting up the dynamic discovery<text:bookmark-end text:name="__RefHeading___setting_up_the_dynamic_discovery_3"/><text:bookmark-end text:name="setting_up_the_dynamic_discovery"/></text:h>
      <text:p text:style-name="Text_20_body">Dynamic discovery can be tuned in the Zabbix Report global settings, in order to focus to exploitable items and reduce the scanning range.</text:p>
      <text:p text:style-name="Text_20_body"><draw:frame draw:style-name="mediacenter" draw:name="1" text:anchor-type="paragraph" draw:z-index="1" svg:width="26.458333333333cm" style:rel-width="100%" svg:height="13.470047341588cm" style:rel-height="scale"><draw:image xlink:href="Pictures/8a8775098eaf5396941cc4834208f43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3:16</meta:creation-date>
    <dc:creator>Generated</dc:creator>
    <dc:date>2026-08-10T12::03:16</dc:date>
    <dc:language>en-US</dc:language>
    <meta:editing-cycles>1</meta:editing-cycles>
    <meta:editing-duration>PT0S</meta:editing-duration>
    <dc:title>report:zabbix:discoveringdata</dc:title>
  </office:meta>
</office:document-meta>
</file>