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9b35ec5e1ce0670a9de89b96cc3a4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0.583333333333cm" svg:height="2.3884565499351cm"><draw:image xlink:href="Pictures/fa9b35ec5e1ce0670a9de89b96cc3a44.png" xlink:type="simple" xlink:show="embed" xlink:actuate="onLoad"/></draw:frame></text:p>
      <text:h text:style-name="Heading_20_2" text:outline-level="2"><text:bookmark text:name="report:zabbix:developerguide"/><text:bookmark-start text:name="__RefHeading___plugin_developer_guide_1"/><text:bookmark-start text:name="plugin_developer_guide"/>Plugin developer guide<text:bookmark-end text:name="__RefHeading___plugin_developer_guide_1"/><text:bookmark-end text:name="plugin_developer_guide"/></text:h>
      <text:h text:style-name="Heading_20_2" text:outline-level="2"><text:bookmark-start text:name="__RefHeading___zabbix_report_2"/><text:bookmark-start text:name="zabbix_report"/>Zabbix Report<text:bookmark-end text:name="__RefHeading___zabbix_report_2"/><text:bookmark-end text:name="zabbix_report"/></text:h>
      <text:p text:style-name="Text_20_body">This guide is aimed at moodle plugins developpers that want implement Zabbix Report compatibility so the plugin can be discovered by the Zabbix Report and have indicators emission handled by the sending tasks.</text:p>
      <text:p text:style-name="Text_20_body">Note that only the Pro version of the Zabbix Report plugin with a valid license key will support this integration. Free releases of the report plugin <text:span text:style-name="Strong_20_Emphasis">will not</text:span> provide this extension capability.</text:p>
      <text:h text:style-name="Heading_20_3" text:outline-level="3"><text:bookmark-start text:name="__RefHeading___plugin_registration_method_3"/><text:bookmark-start text:name="plugin_registration_method"/>Plugin registration method<text:bookmark-end text:name="__RefHeading___plugin_registration_method_3"/><text:bookmark-end text:name="plugin_registration_method"/></text:h>
      <text:p text:style-name="Text_20_body">The plugin can be registrated within the Zabbix Report among two scenarios:</text:p>
      <text:list text:style-name="List_20_1" text:continue-numbering="false">
        <text:list-item>
          <text:p text:style-name="List_20_1_Content_First"> The third-party plugin is installed AFTER the Zabbix Report has been installed.</text:p>
        </text:list-item>
        <text:list-item>
          <text:p text:style-name="List_20_1_Content_Last"> The third parry-plugin is installed BEFORE the Zabbix Report plugin.</text:p>
        </text:list-item>
      </text:list>
      <text:p text:style-name="Text_20_body"><text:span text:style-name="Emphasis">Note : note that if you install a complete moodle preequiped with third-party plugins, then both cases might happen depending on the pluginlist order.</text:span></text:p>
      <text:h text:style-name="Heading_20_4" text:outline-level="4"><text:bookmark-start text:name="__RefHeading___registration_function_in_lib.php_4"/><text:bookmark-start text:name="registration_function_in_lib.php"/>Registration function in lib.php<text:bookmark-end text:name="__RefHeading___registration_function_in_lib.php_4"/><text:bookmark-end text:name="registration_function_in_lib.php"/></text:h>
      <text:p text:style-name="Text_20_body">You will add to your main <text:span text:style-name="Source_20_Text">lib.php</text:span> file the following function:</text:p>
      <text:p text:style-name="Preformatted_20_Text"> /**<text:line-break/><text:s text:c="2"/>* This function is a "late" callback, when zabbix report<text:line-break/><text:s text:c="2"/>* is installed AFTER this plugin has been installed. It is called<text:line-break/><text:s text:c="2"/>* by the Zabbix Report installer to register all compatible plugins.<text:line-break/><text:s text:c="2"/>*/<text:line-break/> function &lt;plugin_frankenname&gt;_zabbix_register() {<text:line-break/><text:s text:c="5"/>global $CFG;<text:line-break/> <text:line-break/><text:s text:c="5"/>if (is_dir($CFG-&gt;dirroot.'/report/zabbix')) {<text:line-break/><text:s text:c="9"/>include_once($CFG-&gt;dirroot.'/report/zabbix/xlib.php');<text:line-break/><text:s text:c="9"/>report_zabbix_register_plugin('&lt;plugintype&gt;', '&lt;pluginname&gt;');<text:line-break/><text:s text:c="5"/>}<text:line-break/> }</text:p>
      <text:h text:style-name="Heading_20_4" text:outline-level="4"><text:bookmark-start text:name="__RefHeading___handling_post_installation_case_5"/><text:bookmark-start text:name="handling_post_installation_case"/>Handling post installation case<text:bookmark-end text:name="__RefHeading___handling_post_installation_case_5"/><text:bookmark-end text:name="handling_post_installation_case"/></text:h>
      <text:p text:style-name="Text_20_body">If the Zabbix report plugin is already installed, it will not scan for your third-party plugin, but the third-party plugin will use it's post install sequence to do so.</text:p>
      <text:p text:style-name="Text_20_body">In your <text:span text:style-name="Source_20_Text">db/install.php</text:span> post install file, add the following;</text:p>
      <text:p text:style-name="Preformatted_20_Text"> function xmldb_&lt;plugin_frankenname&gt;_after_install() {<text:line-break/> <text:line-break/><text:s text:c="5"/>[...]<text:line-break/> <text:line-break/><text:s text:c="5"/>// Register zabbix indicators if installed.<text:line-break/><text:s text:c="5"/>// Note will only work with report_zabbix "pro" version.<text:line-break/><text:s text:c="5"/>// This call is only a wrapper.<text:line-break/><text:s text:c="5"/>if (is_dir($CFG-&gt;dirroot.'/report/zabbix')) {<text:line-break/><text:s text:c="9"/>include_once($CFG-&gt;dirroot.'/&lt;pluginpath&gt;/lib.php'); // If not yet done.<text:line-break/><text:s text:c="9"/>learningtimecheck_zabbix_register();<text:line-break/><text:s text:c="5"/>}<text:line-break/><text:s text:c="4"/><text:line-break/><text:s text:c="5"/>[...]<text:line-break/> }</text:p>
      <text:p text:style-name="Text_20_body">This function will reuse the thrird-party registering callback at install time.</text:p>
      <text:h text:style-name="Heading_20_3" text:outline-level="3"><text:bookmark-start text:name="__RefHeading___defining_indicators_6"/><text:bookmark-start text:name="defining_indicators"/>Defining indicators<text:bookmark-end text:name="__RefHeading___defining_indicators_6"/><text:bookmark-end text:name="defining_indicators"/></text:h>
      <text:p text:style-name="Text_20_body">Create a <text:span text:style-name="Source_20_Text">indicators</text:span> directory in your <text:span text:style-name="Source_20_Text">classes</text:span> plugin's subdirectory. </text:p>
      <text:p text:style-name="Text_20_body">Depending on how often you want to send data to Zabbix, you will adopt the following rules :</text:p>
      <text:list text:style-name="List_20_1" text:continue-numbering="false">
        <text:list-item>
          <text:p text:style-name="List_20_1_Content_First"> Sending each cron run : create indicator classes directly in <text:span text:style-name="Source_20_Text">classes/indicators</text:span> (whatever name they have).</text:p>
        </text:list-item>
        <text:list-item>
          <text:p text:style-name="List_20_1_Content"> Sending hourly values : create a <text:span text:style-name="Source_20_Text">hourly</text:span> directory in <text:span text:style-name="Source_20_Text">indicators</text:span> and implement your indicator classes there.</text:p>
        </text:list-item>
        <text:list-item>
          <text:p text:style-name="List_20_1_Content"> Sending daily values : same as above, in a <text:span text:style-name="Source_20_Text">daily</text:span> directory.</text:p>
        </text:list-item>
        <text:list-item>
          <text:p text:style-name="List_20_1_Content"> Sending weekly values : same as above creating a <text:span text:style-name="Source_20_Text">weekly</text:span> directory.</text:p>
        </text:list-item>
        <text:list-item>
          <text:p text:style-name="List_20_1_Content_Last"> Sending monthly values : … no worth explaining how, uh ?</text:p>
        </text:list-item>
      </text:list>
      <text:h text:style-name="Heading_20_4" text:outline-level="4"><text:bookmark-start text:name="__RefHeading___implementing_indicator_class_7"/><text:bookmark-start text:name="implementing_indicator_class"/>Implementing indicator class<text:bookmark-end text:name="__RefHeading___implementing_indicator_class_7"/><text:bookmark-end text:name="implementing_indicator_class"/></text:h>
      <text:p text:style-name="Text_20_body">An indicator class is a class in the <text:span text:style-name="Source_20_Text">report_zabbix\indicators</text:span> namespace, even if located in your plugin. It has a unique parent class:</text:p>
      <text:p text:style-name="Preformatted_20_Text"> namespace report_zabbix\indicators;<text:line-break/> <text:line-break/> use moodle_exception; // If needed<text:line-break/> use coding_exception; // If needed<text:line-break/> use StdClass; // If needed, usually it is.<text:line-break/> <text:line-break/> require_once($CFG-&gt;dirroot.'/report/zabbix/classes/indicator.class.php');<text:line-break/> <text:line-break/> class daily_&lt;indicatorset&gt;_indicators extends zabbix_indicator {<text:line-break/><text:s text:c="5"/>[...]<text:line-break/> }</text:p>
      <text:p text:style-name="Text_20_body">Note that the php file must:</text:p>
      <text:list text:style-name="List_20_1" text:continue-numbering="false">
        <text:list-item>
          <text:p text:style-name="List_20_1_Content_First"> Have one single indicatorset class</text:p>
        </text:list-item>
        <text:list-item>
          <text:p text:style-name="List_20_1_Content_Last"> be named as the class i.e. : daily_&lt;indicatorset&gt;_indicators</text:p>
        </text:list-item>
      </text:list>
      <text:p text:style-name="Text_20_body">The indicator class can send one <text:span text:style-name="Strong_20_Emphasis">or several</text:span> values, called “submodes” of the main indcatorset. It will be usually the case, so we start immediatly with this use case.</text:p>
      <text:p text:style-name="Text_20_body">Usually we name class as:</text:p>
      <text:list text:style-name="List_20_1" text:continue-numbering="false">
        <text:list-item>
          <text:p text:style-name="List_20_1_Content_First"> <text:span text:style-name="Source_20_Text">&lt;indicatorset&gt;_indicators</text:span> for full range values.</text:p>
        </text:list-item>
        <text:list-item>
          <text:p text:style-name="List_20_1_Content_Last"> <text:span text:style-name="Source_20_Text">&lt;range&gt;_&lt;indicatorqet&gt;_indicators</text:span> for values collected on a &lt;range&gt; limited scope (f.e. daily, scannning data on 24 hours in the past).</text:p>
        </text:list-item>
      </text:list>
      <text:h text:style-name="Heading_20_4" text:outline-level="4"><text:bookmark-start text:name="__RefHeading___describing_submodes_8"/><text:bookmark-start text:name="describing_submodes"/>Describing submodes<text:bookmark-end text:name="__RefHeading___describing_submodes_8"/><text:bookmark-end text:name="describing_submodes"/></text:h>
      <text:p text:style-name="Text_20_body">Now describe your submodes as a static constant:</text:p>
      <text:p text:style-name="Preformatted_20_Text"><text:s text:c="2"/>static $submodes = 'submode1,submode2,submode3';</text:p>
      <text:p text:style-name="Text_20_body">Each submode is a single measurement and a single value sent to Zabbix.</text:p>
      <text:h text:style-name="Heading_20_4" text:outline-level="4"><text:bookmark-start text:name="__RefHeading___constructor_9"/><text:bookmark-start text:name="constructor"/>Constructor<text:bookmark-end text:name="__RefHeading___constructor_9"/><text:bookmark-end text:name="constructor"/></text:h>
      <text:p text:style-name="Text_20_body">The constructor only defines the Zabbix value namespace that will be prepended to all submodes. Zabbix model will use the FQDN of the indicator values for defining items.</text:p>
      <text:p text:style-name="Preformatted_20_Text"><text:s text:c="2"/>public function __construct() {<text:line-break/><text:s text:c="6"/>parent::__construct();<text:line-break/><text:s text:c="6"/>$this-&gt;key = 'moodle.&lt;indicatorset&gt;';<text:line-break/><text:s text:c="2"/>}</text:p>
      <text:h text:style-name="Heading_20_4" text:outline-level="4"><text:bookmark-start text:name="__RefHeading___acquiring_measures_10"/><text:bookmark-start text:name="acquiring_measures"/>Acquiring measures<text:bookmark-end text:name="__RefHeading___acquiring_measures_10"/><text:bookmark-end text:name="acquiring_measures"/></text:h>
      <text:p text:style-name="Text_20_body">Here is the most important part of the implementation. For each submode listed in the <text:span text:style-name="Source_20_Text">submodes</text:span> static attribute, You will provide an acquisition handler that must get a single value.</text:p>
      <text:p text:style-name="Preformatted_20_Text"><text:s text:c="2"/>/**<text:line-break/><text:s text:c="3"/>* the function that contains the logic to acquire the indicator instant value.<text:line-break/><text:s text:c="3"/>* @param string $submode to target an aquisition to an explicit submode, elsewhere <text:line-break/><text:s text:c="3"/>*/<text:line-break/><text:s text:c="2"/>public function acquire_submode($submode) {<text:line-break/><text:s text:c="6"/>global $DB;<text:line-break/> <text:line-break/><text:s text:c="6"/>if(!isset($this-&gt;value)) {<text:line-break/><text:s text:c="10"/>$this-&gt;value = new Stdclass;<text:line-break/><text:s text:c="6"/>}<text:line-break/> <text:line-break/><text:s text:c="6"/>if (is_null($submode)) {<text:line-break/><text:s text:c="10"/>$submode = $this-&gt;submode;<text:line-break/><text:s text:c="6"/>}<text:line-break/> <text:line-break/><text:s text:c="6"/>switch ($submode) {<text:line-break/> <text:line-break/><text:s text:c="10"/>case 'submode1': {<text:line-break/> <text:line-break/><text:s text:c="14"/>$submodevalue = [...]; // Whatever gets a single value in Moodle.<text:line-break/> <text:line-break/><text:s text:c="14"/>$this-&gt;value-&gt;$submode = $submodevalue;<text:line-break/><text:s text:c="14"/>break;<text:line-break/><text:s text:c="10"/>}<text:line-break/> <text:line-break/><text:s text:c="10"/>default: {<text:line-break/><text:s text:c="14"/>if ($CFG-&gt;debug == DEBUG_DEVELOPER) {<text:line-break/><text:s text:c="18"/>throw new coding_exception("Indicator has a submode that is not handled in acquire_submode().");<text:line-break/><text:s text:c="14"/>}<text:line-break/><text:s text:c="10"/>}<text:line-break/><text:s text:c="6"/>}</text:p>
      <text:p text:style-name="Text_20_body">Once each submode case is written, that's all done !</text:p>
      <text:p text:style-name="Horizontal_20_Line"/>
      <text:p text:style-name="Text_20_body"><text:a xlink:type="simple" xlink:href="https://docsen.activeprolearn.com/doku.php?id=report:zabbix" text:style-name="Internet_20_link" text:visited-style-name="Visited_20_Internet_20_Link">Back to Zabbix Report index</text:a> - <text:a xlink:type="simple" xlink:href="https://docsen.activeprolearn.com/doku.php?id=plugins" text:style-name="Internet_20_link" text:visited-style-name="Visited_20_Internet_20_Link">Back to plugin index</text:a> - <text:a xlink:type="simple" xlink:href="https://docsen.activeprolearn.com/doku.php?id=start" text:style-name="Internet_20_link" text:visited-style-name="Visited_20_Internet_20_Link">Back to catalo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2::24:51</meta:creation-date>
    <dc:creator>Generated</dc:creator>
    <dc:date>2026-08-11T12::24:51</dc:date>
    <dc:language>en-US</dc:language>
    <meta:editing-cycles>1</meta:editing-cycles>
    <meta:editing-duration>PT0S</meta:editing-duration>
    <dc:title>report:zabbix:developerguide</dc:title>
  </office:meta>
</office:document-meta>
</file>