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a496c0f9c68d09a0ae0e30b677e1baa.jpg"/>
  <manifest:file-entry manifest:media-type="image/jpeg" manifest:full-path="Pictures/fd08ae0459644f795f52129967a32378.jpg"/>
  <manifest:file-entry manifest:media-type="image/jpeg" manifest:full-path="Pictures/3521f946b21b91f284fa9f6c8576639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" svg:rel-width="100%" svg:height="0cm"><draw:image xlink:href="/var/www/docsen.activeprolearn.com-librarian/data/media/blocks/logo-apl.png" xlink:type="simple" xlink:show="embed" xlink:actuate="onLoad"/></draw:frame></text:p>
      <text:h text:style-name="Heading_20_2" text:outline-level="2"><text:bookmark text:name="report:zabbix:customindicators"/><text:bookmark-start text:name="__RefHeading___define_custom_measurements_pro_edition_1"/><text:bookmark-start text:name="define_custom_measurements_pro_edition"/>Define custom measurements (Pro edition)<text:bookmark-end text:name="__RefHeading___define_custom_measurements_pro_edition_1"/><text:bookmark-end text:name="define_custom_measurements_pro_edition"/></text:h>
      <text:h text:style-name="Heading_20_2" text:outline-level="2"><text:bookmark-start text:name="__RefHeading___zabbix_report_2"/><text:bookmark-start text:name="zabbix_report"/>Zabbix Report<text:bookmark-end text:name="__RefHeading___zabbix_report_2"/><text:bookmark-end text:name="zabbix_report"/></text:h>
      <text:h text:style-name="Heading_20_3" text:outline-level="3"><text:bookmark-start text:name="__RefHeading___overall_presentation_3"/><text:bookmark-start text:name="overall_presentation"/>Overall Presentation<text:bookmark-end text:name="__RefHeading___overall_presentation_3"/><text:bookmark-end text:name="overall_presentation"/></text:h>
      <text:p text:style-name="Text_20_body">This extended feature allows Moodle administrator to add customized measurements to the sending stack without need of coding a new indicator class. It can be used to provide quickly a new value to Zabbix. the customized measurements are based on SQL queries as simple selects that returns a single “meas” output field.</text:p>
      <text:p text:style-name="Text_20_body">The process to define a customized measurement is divided in two steps.</text:p>
      <text:list text:style-name="Numbering_20_1" text:continue-numbering="false">
        <text:list-item>
          <text:p text:style-name="Numbering_20_1_Content_First"> Define the custom measurement in moodle.</text:p>
        </text:list-item>
        <text:list-item>
          <text:p text:style-name="Numbering_20_1_Content_Last"> Go to your Zabbix server and add the appropriate item to the host definition that represents your moodle.</text:p>
        </text:list-item>
      </text:list>
      <text:p text:style-name="Text_20_body"><text:span text:style-name="Emphasis">Related: <text:a xlink:type="simple" xlink:href="https://www.zabbix.com/documentation/current/en/manual/config/items/item" text:style-name="Internet_20_link" text:visited-style-name="Visited_20_Internet_20_Link">https://www.zabbix.com/documentation/current/en/manual/config/items/item</text:a></text:span></text:p>
      <text:p text:style-name="Text_20_body">Path : <text:span text:style-name="Source_20_Text">Site admin ⇒ reports ⇒ Custom Zabbix Measurements</text:span></text:p>
      <text:h text:style-name="Heading_20_3" text:outline-level="3"><text:bookmark-start text:name="__RefHeading___creating_the_measurements_4"/><text:bookmark-start text:name="creating_the_measurements"/>Creating the measurements<text:bookmark-end text:name="__RefHeading___creating_the_measurements_4"/><text:bookmark-end text:name="creating_the_measurements"/></text:h>
      <text:p text:style-name="Text_20_body">First go to the custom Zabbix Measurement screen.</text:p>
      <text:p text:style-name="Text_20_body"><draw:frame draw:style-name="mediacenter" draw:name="1" text:anchor-type="paragraph" draw:z-index="1" svg:width="15.875cm" svg:height="9.1401515151515cm"><draw:image xlink:href="Pictures/5a496c0f9c68d09a0ae0e30b677e1baa.jpg" xlink:type="simple" xlink:show="embed" xlink:actuate="onLoad"/></draw:frame></text:p>
      <text:p text:style-name="Text_20_body">Than fill the measurment definition form:</text:p>
      <text:p text:style-name="Text_20_body"><draw:frame draw:style-name="mediacenter" draw:name="2" text:anchor-type="paragraph" draw:z-index="2" svg:width="21.166666666667cm" style:rel-width="100%" svg:height="9.3396887159533cm" style:rel-height="scale"><draw:image xlink:href="Pictures/fd08ae0459644f795f52129967a32378.jpg" xlink:type="simple" xlink:show="embed" xlink:actuate="onLoad"/></draw:frame></text:p>
      <text:p text:style-name="Text_20_body"><text:span text:style-name="Strong_20_Emphasis">Measurement name:</text:span> Visible name for the measurment. Zabbix report usually name the measurements in Zabbix as “MOODLE &lt;TOPIC&gt; &lt;ITEM&gt; [&lt;SUBITEM&gt;] (f.e <text:span text:style-name="Source_20_Text">MOODLE ASSIGN DAILY SUBMISSIONS</text:span>), but you are free to give any name. It is recommended to choose the name you will also setup as Zabbix Item name in Zabbix.</text:p>
      <text:p text:style-name="Text_20_body"><text:span text:style-name="Strong_20_Emphasis">Measuremnet Key:</text:span> This is the name of the item key in Zabbix. We use a dotted namespace for measurments, such as f.e. moodle.assign.dailysubmissions. Custom measurements are recommended adopting the <text:span text:style-name="Source_20_Text">moodle.custom.&lt;itemname&gt;</text:span> namespace, but once again, you are free to choose any token, pursuant the Zabbic Item's key matches.</text:p>
      <text:p text:style-name="Text_20_body"><text:span text:style-name="Strong_20_Emphasis">Active:</text:span> Custom measurements can be disabled at any time, and so wil not be actualized if disabled.</text:p>
      <text:p text:style-name="Text_20_body"><text:span text:style-name="Strong_20_Emphasis">Indicator SQL Query: </text:span> Write a SQL query from moodle DB data. It must be a SELECT statement that returns a single value aliased to the field name <text:span text:style-name="Source_20_Text">meas</text:span>.</text:p>
      <text:p text:style-name="Text_20_body"><draw:frame draw:style-name="mediacenter" draw:name="3" text:anchor-type="paragraph" draw:z-index="3" svg:width="21.166666666667cm" style:rel-width="100%" svg:height="3.861133935908cm" style:rel-height="scale"><draw:image xlink:href="Pictures/3521f946b21b91f284fa9f6c85766392.jpg" xlink:type="simple" xlink:show="embed" xlink:actuate="onLoad"/></draw:frame></text:p>
      <text:p text:style-name="Text_20_body"><text:span text:style-name="Strong_20_Emphasis">Context:</text:span> (experimental). System context will send a unique value based on query.</text:p>
      <text:p text:style-name="Text_20_body"><text:span text:style-name="Strong_20_Emphasis">Context allowed instances:</text:span> If some context other that System Context is choosed, filling this field wil only send indicator values for the listed instance ids. Give a comma separated list of DB ids of instances represented by the choosen context level. All instances are sent if empty.</text:p>
      <text:p text:style-name="Text_20_body"><text:span text:style-name="Strong_20_Emphasis">Context excluded instances:</text:span> If some context other that System Context is choosed, filling this field wil exclude for sending values for the listed instance ids. Give a comma separated list of DB ids of instances represented by the choosen context level. All instances are sent if empty.</text:p>
      <text:p text:style-name="Text_20_body"><text:span text:style-name="Strong_20_Emphasis">Emission Rate:</text:span> Choose the emission task rate for this indicator.</text:p>
      <text:p text:style-name="Horizontal_20_Line"/>
      <text:p text:style-name="Text_20_body"><text:a xlink:type="simple" xlink:href="https://docsen.activeprolearn.com/doku.php?id=report:zabbix" text:style-name="Internet_20_link" text:visited-style-name="Visited_20_Internet_20_Link">Back to Zabbix Report index</text:a> - <text:a xlink:type="simple" xlink:href="https://docsen.activeprolearn.com/doku.php?id=plugins" text:style-name="Internet_20_link" text:visited-style-name="Visited_20_Internet_20_Link">Back to plugin index</text:a> - <text:a xlink:type="simple" xlink:href="https://docsen.activeprolearn.com/doku.php?id=start" text:style-name="Internet_20_link" text:visited-style-name="Visited_20_Internet_20_Link">Back to catalo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2::02:42</meta:creation-date>
    <dc:creator>Generated</dc:creator>
    <dc:date>2026-08-10T12::02:42</dc:date>
    <dc:language>en-US</dc:language>
    <meta:editing-cycles>1</meta:editing-cycles>
    <meta:editing-duration>PT0S</meta:editing-duration>
    <dc:title>report:zabbix:customindicators</dc:title>
  </office:meta>
</office:document-meta>
</file>