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d4688ae46dfc1041482fca5ad7d5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wiki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2"/><text:bookmark-start text:name="parametrage"/>Paramétrage<text:bookmark-end text:name="__RefHeading___parametrage_2"/><text:bookmark-end text:name="parametrage"/></text:h>
      <text:p text:style-name="Text_20_body"><draw:frame draw:style-name="media" draw:name="0" text:anchor-type="as-char" draw:z-index="0" svg:width="13.229166666667cm" svg:height="14.013947740113cm"><draw:image xlink:href="Pictures/76d4688ae46dfc1041482fca5ad7d5cd.png" xlink:type="simple" xlink:show="embed" xlink:actuate="onLoad"/></draw:frame></text:p>
      <text:h text:style-name="Heading_20_4" text:outline-level="4"><text:bookmark-start text:name="__RefHeading___generaux_3"/><text:bookmark-start text:name="generaux"/>Généraux<text:bookmark-end text:name="__RefHeading___generaux_3"/><text:bookmark-end text:name="generaux"/></text:h>
      <text:p text:style-name="Text_20_body">1. Nom de l'activité qui apparaitra dans le cours</text:p>
      <text:p text:style-name="Text_20_body">2. Description de l'activité</text:p>
      <text:p text:style-name="Text_20_body">3. Si vous souhaitez afficher la description de l'activité dans le cours, sélectionner la case. </text:p>
      <text:p text:style-name="Text_20_body">4. Cette option permet de définir quel type de wiki vous souhaitez créer. Il peut être collaboratif (chaque apprenant partage des informations) ou individuel (chaque apprenant a son propre wiki).</text:p>
      <text:p text:style-name="Text_20_body">5. Il s'agit du nom de la première page qui apparaitra dans le wiki.</text:p>
      <text:p text:style-name="Text_20_body">6. Vous définissez dans cette partie, quel type de format mettre en place pour le wiki. Wysiwyg est un éditeur de texte. Creole est une syntaxe utilisée pour les wikis ou le HTML qui est un langage de balisage. Cependant, vous pouvez désactiver le choix du type de format pour l'utilisateur (cf. Paramètre 7.)</text:p>
      <text:p text:style-name="Text_20_body">7. En cochant cette case, vous ne laissez pas le choix du format à l'utilisateur. </text:p>
      <text:p text:style-name="Text_20_body">8.  Cette option vous permet d'afficher ou cacher l'activité, autrement dit la rendre visible ou cachée des apprenants. </text:p>
      <text:p text:style-name="Text_20_body">9. C'est l'identifiant de l'activité. </text:p>
      <text:p text:style-name="Text_20_body">10. 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 </text:p>
      <text:p text:style-name="Text_20_body">11.</text:p>
      <text:h text:style-name="Heading_20_5" text:outline-level="5"><text:bookmark-start text:name="__RefHeading___restreindre_la_disponibilite_4"/><text:bookmark-start text:name="restreindre_la_disponibilite"/>Restreindre la disponibilité<text:bookmark-end text:name="__RefHeading___restreindre_la_disponibilite_4"/><text:bookmark-end text:name="restreindre_la_disponibilite"/></text:h>
      <text:p text:style-name="Text_20_body">12. L'activité peut être accessible en fonction d'une date précise, d'une note obtenue (à une autre activité, par exemple), d'un profil d'utilisateur, d'un groupe d'un groupement ou d'un jeu de restriction imbriqué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3:53</meta:creation-date>
    <dc:creator>Generated</dc:creator>
    <dc:date>2026-08-31T08::23:53</dc:date>
    <dc:language>en-US</dc:language>
    <meta:editing-cycles>1</meta:editing-cycles>
    <meta:editing-duration>PT0S</meta:editing-duration>
    <dc:title>modwikiuse</dc:title>
  </office:meta>
</office:document-meta>
</file>