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e5eee6c84b63dd458351a92aa88e6b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trackerus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p text:style-name="Text_20_body">/à compléter/</text:p>
      <text:h text:style-name="Heading_20_3" text:outline-level="3"><text:bookmark-start text:name="__RefHeading___parametrage_de_l_activite_2"/><text:bookmark-start text:name="parametrage_de_l_activite"/>Paramétrage de l'activité<text:bookmark-end text:name="__RefHeading___parametrage_de_l_activite_2"/><text:bookmark-end text:name="parametrage_de_l_activite"/></text:h>
      <text:p text:style-name="Text_20_body"><draw:frame draw:style-name="media" draw:name="0" text:anchor-type="as-char" draw:z-index="0" svg:width="13.229166666667cm" svg:height="16.125846501129cm"><draw:image xlink:href="Pictures/6e5eee6c84b63dd458351a92aa88e6b2.png" xlink:type="simple" xlink:show="embed" xlink:actuate="onLoad"/></draw:frame></text:p>
      <text:p text:style-name="Text_20_body">1. Il s'agit du nom de l'activité. </text:p>
      <text:p text:style-name="Text_20_body">2. C'est la description de l'activité. </text:p>
      <text:p text:style-name="Text_20_body">3. Si vous cochez cette case, la description apparaitra dans le cours. </text:p>
      <text:p text:style-name="Text_20_body">4. Le Tracker peut être utilisé pour différentes fonctions :</text:p>
      <text:list text:style-name="List_20_1" text:continue-numbering="false">
        <text:list-item>
          <text:p text:style-name="List_20_1_Content_First"> Traqueur de défauts : Tous les utilisateurs du Tracker auront accès à tous les tickets disponibles. C'est à dire qu'elles pourront toutes répondre aux demandes. Les états de tickets sont tous activés par défaut. Les états permettent d'afficher le statut de la demande traitée.</text:p>
        </text:list-item>
        <text:list-item>
          <text:p text:style-name="List_20_1_Content"> Service support utilisateurs : Pour ce mode, une ou plusieurs personnes sont désigné(es) pour répondre aux tickets. Ils peuvent ensuite réorienter les tickets vers d'autres utilisateurs.   </text:p>
        </text:list-item>
        <text:list-item>
          <text:p text:style-name="List_20_1_Content"> Distribution de tâches individuelles :</text:p>
        </text:list-item>
        <text:list-item>
          <text:p text:style-name="List_20_1_Content_Last"> Gestionnaire customisé :</text:p>
        </text:list-item>
      </text:list>
      <text:p text:style-name="Text_20_body">5.</text:p>
      <text:p text:style-name="Text_20_body">6. Les différents états sont définis par défaut.</text:p>
      <text:p text:style-name="Text_20_body">7. il est possible de rédiger un feedback que l'apprenant recevra après dépot</text:p>
      <text:p text:style-name="Text_20_body">8.</text:p>
      <text:p text:style-name="Text_20_body">9.</text:p>
      <text:p text:style-name="Text_20_body">10.</text:p>
      <text:p text:style-name="Text_20_body">11.</text:p>
      <text:p text:style-name="Text_20_body">12.</text:p>
      <text:p text:style-name="Text_20_body">13.</text:p>
      <text:p text:style-name="Text_20_body">14.</text:p>
      <text:p text:style-name="Text_20_body">15.</text:p>
      <text:p text:style-name="Text_20_body">16.</text:p>
      <text:p text:style-name="Text_20_body">17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22::58:42</meta:creation-date>
    <dc:creator>Generated</dc:creator>
    <dc:date>2026-08-21T22::58:42</dc:date>
    <dc:language>en-US</dc:language>
    <meta:editing-cycles>1</meta:editing-cycles>
    <meta:editing-duration>PT0S</meta:editing-duration>
    <dc:title>modtrackeruse</dc:title>
  </office:meta>
</office:document-meta>
</file>