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91cc981b6a601fa16fa454fa1ca82782.png"/>
  <manifest:file-entry manifest:media-type="image/png" manifest:full-path="Pictures/5279a34506315814d46815c18a0654c8.png"/>
  <manifest:file-entry manifest:media-type="image/png" manifest:full-path="Pictures/bc700207e1de1426da59c319a2aa73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tracker:userguide"/><text:bookmark-start text:name="__RefHeading___tracker_gestionnaire_de_tickets_guide_d_utilisation_1"/><text:bookmark-start text:name="tracker_gestionnaire_de_tickets_guide_d_utilisation"/>Tracker (gestionnaire de tickets) Guide d'utilisation<text:bookmark-end text:name="__RefHeading___tracker_gestionnaire_de_tickets_guide_d_utilisation_1"/><text:bookmark-end text:name="tracker_gestionnaire_de_tickets_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composant “Suivi de tickets”  qui permet  via l'interface utilisateur support :</text:p>
      <text:list text:style-name="List_20_1" text:continue-numbering="false">
        <text:list-item>
          <text:p text:style-name="List_20_1_Content_First"> L'émission d'un ticket support</text:p>
        </text:list-item>
        <text:list-item>
          <text:p text:style-name="List_20_1_Content"> L'affectation de la tâche liée au ticket</text:p>
        </text:list-item>
        <text:list-item>
          <text:p text:style-name="List_20_1_Content"> L'affectation d'observateurs</text:p>
        </text:list-item>
        <text:list-item>
          <text:p text:style-name="List_20_1_Content"> Les notifications par mails aux utilisateurs concernés</text:p>
        </text:list-item>
        <text:list-item>
          <text:p text:style-name="List_20_1_Content_Last"> La gestion du cycle de vie (Etat du ticket)Les états inclus dans le gestionnaire permettent une gestion d'un cycle complet d'un défaut </text:p>
        </text:list-item>
      </text:list>
      <text:p text:style-name="Text_20_body"><text:span text:style-name="Strong_20_Emphasis">Suivant son stade dans le cycle de vie, un ticket peut être :
</text:span></text:p>
      <text:list text:style-name="List_20_1" text:continue-numbering="false">
        <text:list-item>
          <text:p text:style-name="List_20_1_Content_First"> Posté (POSTED) : Le ticket vient d'être créé par un utilisateur.</text:p>
        </text:list-item>
        <text:list-item>
          <text:p text:style-name="List_20_1_Content"> Ouvert (OPEN) : Quelqu'un a pris connaissance du ticket (autre que son auteur).</text:p>
        </text:list-item>
        <text:list-item>
          <text:p text:style-name="List_20_1_Content"> En travail (RESOLVING) : Un “résolveur” à commencé à travailler sur l'action.</text:p>
        </text:list-item>
        <text:list-item>
          <text:p text:style-name="List_20_1_Content"> Bloqué (WAITING) : Une contrainte extérieure empêche temporairement la résolution du ticket.</text:p>
        </text:list-item>
        <text:list-item>
          <text:p text:style-name="List_20_1_Content"> Résolu (RESOLVED) : Une solution est trouvée et établie. Dans le cadre d'un “circuit court” de gestion du ticket (pas de publication/validation) c'est un état final.</text:p>
        </text:list-item>
        <text:list-item>
          <text:p text:style-name="List_20_1_Content"> Abandonné (ABANDONNED) : Les conditions initiales qui avaient déterminé la création du ticket sont obsolètes. Le ticket est fermé sans aucune qu'aucune action n'ait été faite.</text:p>
        </text:list-item>
        <text:list-item>
          <text:p text:style-name="List_20_1_Content"> En test (TESTING) : La solution est finalisée et placée sur un système de test.</text:p>
        </text:list-item>
        <text:list-item>
          <text:p text:style-name="List_20_1_Content"> Publié (PUBLISHED) : Dans le cadre de systèmes formels (production pré-production), cet état correspond à la publication finale “en production” de la solution. Il avertit le demandeur que la solution est effectivement mise en œuvre.</text:p>
        </text:list-item>
        <text:list-item>
          <text:p text:style-name="List_20_1_Content"> Validé ou fermé (VALIDATED) : Le ticket est complètement clôturé.</text:p>
        </text:list-item>
        <text:list-item>
          <text:p text:style-name="List_20_1_Content_Last"> Transféré (TRANSFERED) : Cet état spécial correspond à un ticket qui serait transféré sur un autre gestionnaire par cascade.</text:p>
        </text:list-item>
      </text:list>
      <text:p text:style-name="Text_20_body"><draw:frame draw:style-name="mediacenter" draw:name="1" text:anchor-type="paragraph" draw:z-index="1" svg:width="30.32125cm" style:rel-width="100%" svg:height="17.488958333333cm" style:rel-height="scale"><draw:image xlink:href="Pictures/91cc981b6a601fa16fa454fa1ca82782.png" xlink:type="simple" xlink:show="embed" xlink:actuate="onLoad"/></draw:frame></text:p>
      <text:h text:style-name="Heading_20_3" text:outline-level="3"><text:bookmark-start text:name="__RefHeading___usages_3"/><text:bookmark-start text:name="usages"/>Usages<text:bookmark-end text:name="__RefHeading___usages_3"/><text:bookmark-end text:name="usages"/></text:h>
      <text:list text:style-name="List_20_1" text:continue-numbering="false">
        <text:list-item>
          <text:p text:style-name="List_20_1_Content_First"> Suivi des bugs techniques sur un LMS</text:p>
        </text:list-item>
        <text:list-item>
          <text:p text:style-name="List_20_1_Content_Last"> Support utilisateur </text:p>
        </text:list-item>
      </text:list>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p text:style-name="Text_20_body"><draw:frame draw:style-name="mediacenter" draw:name="2" text:anchor-type="paragraph" draw:z-index="2" svg:width="32.199791666667cm" style:rel-width="100%" svg:height="22.145625cm" style:rel-height="scale"><draw:image xlink:href="Pictures/5279a34506315814d46815c18a0654c8.png" xlink:type="simple" xlink:show="embed" xlink:actuate="onLoad"/></draw:frame></text:p>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text:span text:style-name="Strong_20_Emphasis">Nom :</text:span> Il s'agit du nom de l'activité. </text:p>
        </text:list-item>
        <text:list-item/>
        <text:list-item>
          <text:p text:style-name="List_20_1_Content"> <text:span text:style-name="Strong_20_Emphasis">Description:</text:span> C'est la description de l'activité. </text:p>
        </text:list-item>
        <text:list-item/>
        <text:list-item>
          <text:p text:style-name="List_20_1_Content_Last"> <text:span text:style-name="Strong_20_Emphasis">Afficher la description sur la page de cours:</text:span> Si vous cochez cette case, la description apparaitra dans le cours. </text:p>
        </text:list-item>
      </text:list>
      <text:list text:style-name="List_20_1" text:continue-numbering="false">
        <text:list-item>
          <text:p text:style-name="List_20_1_Content_First"> <text:span text:style-name="Strong_20_Emphasis">Mode de support:</text:span> Le Tracker peut être utilisé pour différentes fonctions : </text:p>
        </text:list-item>
        <text:list-item>
          <text:p text:style-name="List_20_1_Content"> Traqueur de défauts : Tous les utilisateurs du Tracker auront accès à tous les tickets disponibles. C'est à dire qu'elles pourront toutes répondre aux demandes. Les états de tickets sont tous activés par défaut. Les états permettent d'afficher le statut de la demande traitée.</text:p>
        </text:list-item>
        <text:list-item>
          <text:p text:style-name="List_20_1_Content"> Service support utilisateurs : Pour ce mode, une ou plusieurs personnes sont désigné(es) pour répondre aux tickets. Ils peuvent ensuite réorienter les tickets vers d'autres utilisateurs.   </text:p>
        </text:list-item>
        <text:list-item>
          <text:p text:style-name="List_20_1_Content"> Distribution de tâches individuelles :</text:p>
        </text:list-item>
        <text:list-item>
          <text:p text:style-name="List_20_1_Content_Last"> Gestionnaire customisé :</text:p>
        </text:list-item>
      </text:list>
      <text:list text:style-name="List_20_1" text:continue-numbering="false">
        <text:list-item>
          <text:p text:style-name="LastListParagraph_List_20_1_Content_First"> <text:span text:style-name="Strong_20_Emphasis">Préfixe du ticket :</text:span> Choix de préfixe pour identification du ticket.</text:p>
        </text:list-item>
      </text:list>
      <text:list text:style-name="List_20_1" text:continue-numbering="false">
        <text:list-item>
          <text:p text:style-name="LastListParagraph_List_20_1_Content_First"> <text:span text:style-name="Strong_20_Emphasis">Etats de ticket :</text:span> Les différents états sont définis par défaut.Voir plus bas dans le tutoriel.</text:p>
        </text:list-item>
      </text:list>
      <text:list text:style-name="List_20_1" text:continue-numbering="false">
        <text:list-item>
          <text:p text:style-name="LastListParagraph_List_20_1_Content_First"> <text:span text:style-name="Strong_20_Emphasis">Feedback après dépôt:</text:span>  Il est possible de rédiger un feedback que l'apprenant recevra après dépôt.</text:p>
        </text:list-item>
      </text:list>
      <text:list text:style-name="List_20_1" text:continue-numbering="false">
        <text:list-item>
          <text:p text:style-name="LastListParagraph_List_20_1_Content_First"> <text:span text:style-name="Strong_20_Emphasis">Autoriser les commentaires:</text:span> Si vous cochez cette option, les commentaires des tickets sont autorisés.</text:p>
        </text:list-item>
      </text:list>
      <text:list text:style-name="List_20_1" text:continue-numbering="false">
        <text:list-item>
          <text:p text:style-name="LastListParagraph_List_20_1_Content_First"> <text:span text:style-name="Strong_20_Emphasis">Notifications :</text:span> Ce paramètre permet de pouvoir déclencher ou non les notifications mail.</text:p>
        </text:list-item>
      </text:list>
      <text:list text:style-name="List_20_1" text:continue-numbering="false">
        <text:list-item>
          <text:p text:style-name="LastListParagraph_List_20_1_Content_First"> <text:span text:style-name="Strong_20_Emphasis">Cycle de vie strict :</text:span> </text:p>
        </text:list-item>
      </text:list>
      <text:list text:style-name="List_20_1" text:continue-numbering="false">
        <text:list-item>
          <text:p text:style-name="LastListParagraph_List_20_1_Content_First"> <text:span text:style-name="Strong_20_Emphasis">Assigné par defaut :</text:span> Choix du ou des récipiendaires par défaut des tickets. </text:p>
        </text:list-item>
      </text:list>
      <text:list text:style-name="List_20_1" text:continue-numbering="false">
        <text:list-item>
          <text:p text:style-name="LastListParagraph_List_20_1_Content_First"> <text:span text:style-name="Strong_20_Emphasis">Sous-gestionnaires :</text:span> Les sous-gestionnaires pourront réceptionner les tickets. </text:p>
        </text:list-item>
      </text:list>
      <text:list text:style-name="List_20_1" text:continue-numbering="false">
        <text:list-item>
          <text:p text:style-name="LastListParagraph_List_20_1_Content_First"> <text:span text:style-name="Strong_20_Emphasis">Ouvert au réseau  :</text:span></text:p>
        </text:list-item>
      </text:list>
      <text:p text:style-name="Horizontal_20_Line"/>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13.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14. C'est l'identifiant de l'activité. </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p text:style-name="Text_20_body">L'activité peut être accessible en fonction d'une date précise, d'une note obtenue (à une autre activité, par exemple), d'un profil d'utilisateur, d'un groupe d'un groupement ou d'un jeu de restriction imbriquées. </text:p>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p text:style-name="Text_20_body">L'achèvement d'activité peut être inactif. Si il est actif au niveau du cours  sélectionner “ne pas afficher l'état d'achèvement” pour cette activité car cela ne fait pas sens pour un gestionnaire de tickets.</text:p>
      <text:h text:style-name="Heading_20_3" text:outline-level="3"><text:bookmark-start text:name="__RefHeading___rapports_et_sorties_9"/><text:bookmark-start text:name="rapports_et_sorties"/>Rapports et sorties<text:bookmark-end text:name="__RefHeading___rapports_et_sorties_9"/><text:bookmark-end text:name="rapports_et_sorties"/></text:h>
      <text:p text:style-name="Text_20_body">Il est à noter que l'outil proposé permet une traçabilité et la génération de rapports de résolution et que l'on peut connaitre les délais de résolution  des tickets :</text:p>
      <text:p text:style-name="Text_20_body">Etat / tendance : statistiques sur le nombre de tickets et leur différents états.
Les tendances tracent l'évolution comparée des en  cours et terminés, comme sur la plupart des systèmes de bug (Jira, mantis, etc.)
Les rapports sont par ailleurs imprimables.</text:p>
      <text:p text:style-name="Horizontal_20_Line"/>
      <text:h text:style-name="Heading_20_2" text:outline-level="2"><text:bookmark-start text:name="__RefHeading___utiliser_le_gestionnaire_10"/><text:bookmark-start text:name="utiliser_le_gestionnaire"/>Utiliser le gestionnaire<text:bookmark-end text:name="__RefHeading___utiliser_le_gestionnaire_10"/><text:bookmark-end text:name="utiliser_le_gestionnaire"/></text:h>
      <text:h text:style-name="Heading_20_3" text:outline-level="3"><text:bookmark-start text:name="__RefHeading___emettre_un_ticket_11"/><text:bookmark-start text:name="emettre_un_ticket"/>Emettre un ticket<text:bookmark-end text:name="__RefHeading___emettre_un_ticket_11"/><text:bookmark-end text:name="emettre_un_ticket"/></text:h>
      <text:list text:style-name="List_20_1" text:continue-numbering="false">
        <text:list-item>
          <text:p text:style-name="List_20_1_Content_First"> <text:span text:style-name="Strong_20_Emphasis">Résumé : </text:span> Résumé (titre) du ticket</text:p>
        </text:list-item>
        <text:list-item>
          <text:p text:style-name="List_20_1_Content_Last"> <text:span text:style-name="Strong_20_Emphasis">Description: </text:span> Descrption précise du contexte d'usage, url de départ problème rencontré</text:p>
        </text:list-item>
      </text:list>
      <text:h text:style-name="Heading_20_3" text:outline-level="3"><text:bookmark-start text:name="__RefHeading___regler_mes_preferences_12"/><text:bookmark-start text:name="regler_mes_preferences"/>Régler mes préférences<text:bookmark-end text:name="__RefHeading___regler_mes_preferences_12"/><text:bookmark-end text:name="regler_mes_preferences"/></text:h>
      <text:p text:style-name="Text_20_body">Les préférences déterminent quelles sont les notifications que vous validez lorsque vous créez une nouvelle entrée de défaut ou lorsque que vous vous abonnez à un défaut existant</text:p>
      <text:p text:style-name="Text_20_body"><draw:frame draw:style-name="mediacenter" draw:name="3" text:anchor-type="paragraph" draw:z-index="3" svg:width="18.626666666667cm" style:rel-width="100%" svg:height="8.0697916666667cm" style:rel-height="scale"><draw:image xlink:href="Pictures/bc700207e1de1426da59c319a2aa734a.png" xlink:type="simple" xlink:show="embed" xlink:actuate="onLoad"/></draw:frame></text:p>
      <text:p text:style-name="Text_20_body"><text:a xlink:type="simple" xlink:href="https://docsen.activeprolearn.com/doku.php?id=mod:tracker" text:style-name="Internet_20_link" text:visited-style-name="Visited_20_Internet_20_Link">Reveni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28:01</meta:creation-date>
    <dc:creator>Generated</dc:creator>
    <dc:date>2026-08-31T15::28:01</dc:date>
    <dc:language>en-US</dc:language>
    <meta:editing-cycles>1</meta:editing-cycles>
    <meta:editing-duration>PT0S</meta:editing-duration>
    <dc:title>modtracker:userguide</dc:title>
  </office:meta>
</office:document-meta>
</file>