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4e6f96457ac810e3676e84996826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techproject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  <text:p text:style-name="Text_20_body"><draw:frame draw:style-name="media" draw:name="0" text:anchor-type="as-char" draw:z-index="0" svg:width="13.229166666667cm" svg:height="10.682058457711cm"><draw:image xlink:href="Pictures/c34e6f96457ac810e3676e849968261f.png" xlink:type="simple" xlink:show="embed" xlink:actuate="onLoad"/></draw:frame></text:p>
      <text:p text:style-name="Text_20_body">1. Nom du projet</text:p>
      <text:p text:style-name="Text_20_body">2. Description du projet</text:p>
      <text:p text:style-name="Text_20_body">3. Cette option permet de définir la date de début de projet.  </text:p>
      <text:p text:style-name="Text_20_body">4. Cette option permet de définir quand prend fin le projet. </text:p>
      <text:p text:style-name="Text_20_body">5. Date à partir de laquelle les évaluations commencent. </text:p>
      <text:p text:style-name="Text_20_body">6. Définir l'unité de temps</text:p>
      <text:p text:style-name="Text_20_body">7. Définir l'unité de coût</text:p>
      <text:p text:style-name="Text_20_body">8. Si vous activez cette option, une notification est envoyée aux utilisateurs lorsqu'il y a une ou des modification(s). </text:p>
      <text:p text:style-name="Text_20_body">9.</text:p>
      <text:p text:style-name="Text_20_body">10.Plusieurs paramètres peuvent être pris en compte dans la gestion du projet : les attendus, les spécifications, les livrables et/ou les recet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7:02</meta:creation-date>
    <dc:creator>Generated</dc:creator>
    <dc:date>2026-09-03T03::57:02</dc:date>
    <dc:language>en-US</dc:language>
    <meta:editing-cycles>1</meta:editing-cycles>
    <meta:editing-duration>PT0S</meta:editing-duration>
    <dc:title>modtechprojectuse</dc:title>
  </office:meta>
</office:document-meta>
</file>