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431034bdf1ebf639592409bec3e3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sharedresourceuseaddandimport"/><text:bookmark-start text:name="__RefHeading___ajouter_et_importer_en_masse_des_ressources_1"/><text:bookmark-start text:name="ajouter_et_importer_en_masse_des_ressources"/>Ajouter et importer en masse des ressources<text:bookmark-end text:name="__RefHeading___ajouter_et_importer_en_masse_des_ressources_1"/><text:bookmark-end text:name="ajouter_et_importer_en_masse_des_ressources"/></text:h>
      <text:h text:style-name="Heading_20_3" text:outline-level="3"><text:bookmark-start text:name="__RefHeading___ajouter_une_ressource_mutualisee_2"/><text:bookmark-start text:name="ajouter_une_ressource_mutualisee"/>Ajouter une ressource mutualisée<text:bookmark-end text:name="__RefHeading___ajouter_une_ressource_mutualisee_2"/><text:bookmark-end text:name="ajouter_une_ressource_mutualisee"/></text:h>
      <text:p text:style-name="Text_20_body"><draw:frame draw:style-name="media" draw:name="0" text:anchor-type="as-char" draw:z-index="0" svg:width="13.229166666667cm" svg:height="10.719868665737cm"><draw:image xlink:href="Pictures/e8431034bdf1ebf639592409bec3e35c.png" xlink:type="simple" xlink:show="embed" xlink:actuate="onLoad"/></draw:frame></text:p>
      <text:p text:style-name="Text_20_body">1. Nom de la ressource qui s'affichera dans la librairie partagée </text:p>
      <text:p text:style-name="Text_20_body">2. Description de la ressource qui apparaitra également </text:p>
      <text:p text:style-name="Text_20_body">3. La ressource peut être mutualisée sur toute la plateforme. Dans ce cas, sélectionner “Partage global site”. Sinon la ressource peut être partagée dans la catégorie dans laquelle est stocké votre cours sur lequel vous publiez la librairie partagée. Dans ce cas, sélectionner l'autre option de la liste déroula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6::48:43</meta:creation-date>
    <dc:creator>Generated</dc:creator>
    <dc:date>2026-08-31T06::48:43</dc:date>
    <dc:language>en-US</dc:language>
    <meta:editing-cycles>1</meta:editing-cycles>
    <meta:editing-duration>PT0S</meta:editing-duration>
    <dc:title>modsharedresourceuseaddandimport</dc:title>
  </office:meta>
</office:document-meta>
</file>