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text:bookmark-start text:name="__RefHeading___module_sharedresource_ressources_mutualises_1"/><text:bookmark-start text:name="module_sharedresource_ressources_mutualises"/>Module Sharedresource (ressources mutualisés)<text:bookmark-end text:name="__RefHeading___module_sharedresource_ressources_mutualises_1"/><text:bookmark-end text:name="module_sharedresource_ressources_mutualises"/></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Sharedresource</text:p>
        </text:list-item>
        <text:list-item>
          <text:p text:style-name="List_20_1_Content"> <text:span text:style-name="Strong_20_Emphasis">Concept :</text:span> CONTENU</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Ce module est le fruit de plus de 8 années de R&amp;D et a été initié sous sa première forme dans la solution Intel Teach Advanced Online, puis généralisée dans le programme Pairfom@nce du Ministère de l'Education Nationale.</text:p>
      <text:p text:style-name="Text_20_body">Initiallement construit pour répondre à la problématique de mutualiser des ressources communes à plusieurs cours et auteurs dans moodle 1.9, la refonte du système de fichiers de Moodle 2 et du principe de ressources a donné lieu à un débat quand à maintenir cette solution et à l'upgrader. Malgré d'autres possibilités de “partage” de ressources, et la qualité nouvelle du système de fichiers de Moodle de ne pas restocker physiquement un fichier déjà présent dans le système de fichiers, le maintien de cette solution est apparu nécessaire pour les raisons suivantes : </text:p>
      <text:list text:style-name="List_20_1" text:continue-numbering="false">
        <text:list-item>
          <text:p text:style-name="List_20_1_Content_First"> Il n'existe aucun autre dépôt interne de Moodle capable d'associer des métadonnées complètes aux ressources. Moodle, plate-forme pragmatique, est naturellement peu adhérente aux standard, et le module Sharedresource est le seul à adhérer aux normes Dublin Core, LOM et dérivées.</text:p>
        </text:list-item>
        <text:list-item>
          <text:p text:style-name="List_20_1_Content"> Aucune des primitives liées à la publication de ressource n'est associée à un dispositif de publication et d'exposition du “catalogue” vers des moissonneurs externes (adhérence aux normes OAI et OAI-PMH)</text:p>
        </text:list-item>
        <text:list-item>
          <text:p text:style-name="List_20_1_Content"> Le partage éventuel entre cours de ressource s'effectue par plusieurs artifices, comme le passage par les fichiers personnels“ de l'utilisateur. Il n'existe pas, en dehors du système Sharedresources, d'espace de getion de ressource effectivement rattaché à une “librairie globale”, assimilable à un “Centre de documentation”.</text:p>
        </text:list-item>
        <text:list-item>
          <text:p text:style-name="List_20_1_Content"> Les stratégies de dépôt externe (Alfresco, Nuxéo, Dropbox) peuvent pour certaines donner accès à des moteurs documentaires iplémentant les standards ci-dessus, mais : </text:p>
          <text:list text:style-name="List_20_1">
            <text:list-item>
              <text:p text:style-name="List_20_1_Content"> Certaines petites organisations ne peuvent se permettre le déploiement de GED lourdes.</text:p>
            </text:list-item>
            <text:list-item>
              <text:p text:style-name="List_20_1_Content"> Les métadonnées sont invisibles de Moodle, et la gestion des ressources n'est pas de ce fait “intégrée”.</text:p>
            </text:list-item>
            <text:list-item>
              <text:p text:style-name="List_20_1_Content_Last"> Les GED complètes sont parfois surdimensionnées en complexité par rapport au besoin de simple partage de documents communs ou de référence.</text:p>
            </text:list-item>
          </text:list>
        </text:list-item>
      </text:list>
      <text:p text:style-name="Text_20_body">Pour ces raisons, le module Sharedresource est le composant principal d'un système complet de gestion de ressources globales dans Moodle, et qui fonctionne en coopération avec des composants associés :</text:p>
      <text:list text:style-name="List_20_1" text:continue-numbering="false">
        <text:list-item>
          <text:p text:style-name="List_20_1_Content_First"> Le composant locale SharedResources : Un frontal d'accès au contenu complet de la librairie, avec moteur de recherche des ressources et gestion documentaire”.</text:p>
        </text:list-item>
        <text:list-item>
          <text:p text:style-name="List_20_1_Content"> Le bloc SharedResources : Des accessoires de conversion entre les formes standard des ressources et les SharedResources.</text:p>
        </text:list-item>
        <text:list-item>
          <text:p text:style-name="List_20_1_Content_Last"> Le dépôt SharedResources : Un dépôt permettant de choisir et d'insérer une ressource mutualisée par les mêmes manoeuvres qu'une ressource standard.</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p text:style-name="Text_20_body">Shared resources in the actual development state provides :</text:p>
      <text:p text:style-name="Preformatted_20_Text"><text:s text:c="2"/>An activity module (this module) allowing making new resources and share them with indexing information into the reosurce catalog.<text:line-break/><text:s text:c="2"/>Full handling of LOM, LOMFR, ScoLOMFR, SupLOMFR (french variants and enrichements to LOM)<text:line-break/><text:s text:c="2"/>Extensible metadata plugin architecture allows easily adding more support to other Dublin Core based formats<text:line-break/><text:s text:c="2"/>Metadata user profile definition, allowing to reduce the metadata impact on user experience to the "just necessary"<text:line-break/><text:s text:c="2"/>Configurable search engine, allowing choosing which attributes to use for searching<text:line-break/><text:s text:c="2"/>Localisation of the sharing level to a course category, making category scoped private repositories.<text:line-break/><text:s text:c="2"/>OAI-PMH exposition on sharedresource entries (site level)<text:line-break/><text:s text:c="2"/>External resource submission gate for remote feeding the library from external authoring tools<text:line-break/><text:s text:c="2"/>MNET architecture of services to publish and search remotely in a "provider/consumer" definition</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modsharedresourceinstall" text:style-name="Internet_20_link" text:visited-style-name="Visited_20_Internet_20_Link">Guide d'installation</text:a></text:p>
        </text:list-item>
        <text:list-item>
          <text:p text:style-name="List_20_1_Content"> <text:a xlink:type="simple" xlink:href="https://docsen.activeprolearn.com/doku.php?id=modsharedresourceuse" text:style-name="Internet_20_link" text:visited-style-name="Visited_20_Internet_20_Link">Guide d'utilisation</text:a></text:p>
        </text:list-item>
        <text:list-item>
          <text:p text:style-name="List_20_1_Content_Last"> <text:a xlink:type="simple" xlink:href="https://docsen.activeprolearn.com/doku.php?id=modsharedresourcetechnique" text:style-name="Internet_20_link" text:visited-style-name="Visited_20_Internet_20_Link">Guide technique</text:a></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42:08</meta:creation-date>
    <dc:creator>Generated</dc:creator>
    <dc:date>2026-08-31T16::42:08</dc:date>
    <dc:language>en-US</dc:language>
    <meta:editing-cycles>1</meta:editing-cycles>
    <meta:editing-duration>PT0S</meta:editing-duration>
    <dc:title>modsharedresource</dc:title>
  </office:meta>
</office:document-meta>
</file>