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23db16287838fb02147c19265298e6d.png"/>
  <manifest:file-entry manifest:media-type="image/png" manifest:full-path="Pictures/96ad0c20181938a601277068f35c6756.png"/>
  <manifest:file-entry manifest:media-type="image/png" manifest:full-path="Pictures/8a35a88a62e8944647678437e025296e.png"/>
  <manifest:file-entry manifest:media-type="image/png" manifest:full-path="Pictures/fc2703a8d9edd7b765c47e127b5f8184.png"/>
  <manifest:file-entry manifest:media-type="image/png" manifest:full-path="Pictures/4089bdbbde9c5e4da8fa281986c7b76e.png"/>
  <manifest:file-entry manifest:media-type="image/png" manifest:full-path="Pictures/28dc4de74242ffec820532c13783417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quizusequestionstype"/><text:bookmark-start text:name="__RefHeading___les_differents_types_de_questions_dans_un_test_1"/><text:bookmark-start text:name="les_differents_types_de_questions_dans_un_test"/>Les différents types de questions dans un test<text:bookmark-end text:name="__RefHeading___les_differents_types_de_questions_dans_un_test_1"/><text:bookmark-end text:name="les_differents_types_de_questions_dans_un_test"/></text:h>
      <text:p text:style-name="Text_20_body"><text:span text:style-name="Strong_20_Emphasis"> QCM</text:span></text:p>
      <text:p text:style-name="Text_20_body"><draw:frame draw:style-name="media" draw:name="0" text:anchor-type="as-char" draw:z-index="0" svg:width="13.229166666667cm" svg:height="2.2072813757775cm"><draw:image xlink:href="Pictures/223db16287838fb02147c19265298e6d.png" xlink:type="simple" xlink:show="embed" xlink:actuate="onLoad"/></draw:frame></text:p>
      <text:p text:style-name="Text_20_body"><text:span text:style-name="Strong_20_Emphasis">   Vrai/Faux</text:span></text:p>
      <text:p text:style-name="Text_20_body">Dans ce type de question, </text:p>
      <text:p text:style-name="Text_20_body"><draw:frame draw:style-name="media" draw:name="1" text:anchor-type="as-char" draw:z-index="1" svg:width="13.229166666667cm" svg:height="2.1637166117819cm"><draw:image xlink:href="Pictures/96ad0c20181938a601277068f35c6756.png" xlink:type="simple" xlink:show="embed" xlink:actuate="onLoad"/></draw:frame></text:p>
      <text:p text:style-name="Text_20_body"><text:span text:style-name="Strong_20_Emphasis">  Réponse courte</text:span>
<draw:frame draw:style-name="media" draw:name="2" text:anchor-type="as-char" draw:z-index="2" svg:width="13.229166666667cm" svg:height="2.1468384502924cm"><draw:image xlink:href="Pictures/8a35a88a62e8944647678437e025296e.png" xlink:type="simple" xlink:show="embed" xlink:actuate="onLoad"/></draw:frame></text:p>
      <text:p text:style-name="Text_20_body"><text:span text:style-name="Strong_20_Emphasis">  Réponse numérique</text:span></text:p>
      <text:p text:style-name="Text_20_body"><draw:frame draw:style-name="media" draw:name="3" text:anchor-type="as-char" draw:z-index="3" svg:width="13.229166666667cm" svg:height="3.4378426535088cm"><draw:image xlink:href="Pictures/fc2703a8d9edd7b765c47e127b5f8184.png" xlink:type="simple" xlink:show="embed" xlink:actuate="onLoad"/></draw:frame></text:p>
      <text:p text:style-name="Text_20_body"><text:span text:style-name="Strong_20_Emphasis">  Appariement</text:span>
<draw:frame draw:style-name="media" draw:name="4" text:anchor-type="as-char" draw:z-index="4" svg:width="13.229166666667cm" svg:height="2.1904502541757cm"><draw:image xlink:href="Pictures/4089bdbbde9c5e4da8fa281986c7b76e.png" xlink:type="simple" xlink:show="embed" xlink:actuate="onLoad"/></draw:frame></text:p>
      <text:p text:style-name="Text_20_body"><text:span text:style-name="Strong_20_Emphasis"> Appariement Glisser/Déposer</text:span></text:p>
      <text:p text:style-name="Text_20_body"><draw:frame draw:style-name="media" draw:name="5" text:anchor-type="as-char" draw:z-index="5" svg:width="13.229166666667cm" svg:height="3.96875cm"><draw:image xlink:href="Pictures/28dc4de74242ffec820532c137834179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9::37:47</meta:creation-date>
    <dc:creator>Generated</dc:creator>
    <dc:date>2026-08-31T09::37:47</dc:date>
    <dc:language>en-US</dc:language>
    <meta:editing-cycles>1</meta:editing-cycles>
    <meta:editing-duration>PT0S</meta:editing-duration>
    <dc:title>modquizusequestionstype</dc:title>
  </office:meta>
</office:document-meta>
</file>