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1b0eac1d503896db3eb399fb0cd204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quizuseimportquestions"/><text:bookmark-start text:name="__RefHeading___importer_des_questions_en_masse_1"/><text:bookmark-start text:name="importer_des_questions_en_masse"/>Importer des questions en masse<text:bookmark-end text:name="__RefHeading___importer_des_questions_en_masse_1"/><text:bookmark-end text:name="importer_des_questions_en_masse"/></text:h>
      <text:h text:style-name="Heading_20_4" text:outline-level="4"><text:bookmark-start text:name="__RefHeading___modele_d_import_de_question_sous_word_2"/><text:bookmark-start text:name="modele_d_import_de_question_sous_word"/>Modèle d'import de question sous word<text:bookmark-end text:name="__RefHeading___modele_d_import_de_question_sous_word_2"/><text:bookmark-end text:name="modele_d_import_de_question_sous_word"/></text:h>
      <text:p text:style-name="Text_20_body"><draw:frame draw:style-name="media" draw:name="0" text:anchor-type="as-char" draw:z-index="0" svg:width="13.229166666667cm" svg:height="10.821510110894cm"><draw:image xlink:href="Pictures/d1b0eac1d503896db3eb399fb0cd2042.png" xlink:type="simple" xlink:show="embed" xlink:actuate="onLoad"/></draw:frame></text:p>
      <text:h text:style-name="Heading_20_4" text:outline-level="4"><text:bookmark-start text:name="__RefHeading___demarche_a_suivre_3"/><text:bookmark-start text:name="demarche_a_suivre"/>Démarche à suivre<text:bookmark-end text:name="__RefHeading___demarche_a_suivre_3"/><text:bookmark-end text:name="demarche_a_suivre"/></text:h>
      <text:p text:style-name="Text_20_body">Pour intégrer des questions en masse, Edunao recommande la méthode suivante : </text:p>
      <text:p text:style-name="Text_20_body">•	Ouvrir le fichier pour installer la macro. Ce fichier permettra d’installer l’onglet Moodle dans le ruban Word :
<text:a xlink:type="simple" xlink:href="http://www.moodle2word.net/mod/page/view.php?id=4" text:style-name="Internet_20_link" text:visited-style-name="Visited_20_Internet_20_Link">http://www.moodle2word.net/mod/page/view.php?id=4</text:a>
Puis cliquer sur Word 2010 installer Zip file</text:p>
      <text:p text:style-name="Text_20_body">•	Utiliser le Template Edunao, modèle de fichier d’import de quizz :
L’onglet « Moodle » dans le ruban Word sera créé automatiquement. </text:p>
      <text:p text:style-name="Text_20_body">-	Modèle de fichier d'import en masse de questions 
-	Import au format Table Microsoft Word 2010 (WordTable). </text:p>
      <text:p text:style-name="Text_20_body"><text:span text:style-name="Emphasis">Conseil :</text:span> Afin de s'y retrouver plus facilement dans la banque de questions, il est conseillé de spécifier et nommer explicitement la catégorie de questions de destination. (Ruban Word &gt; Onglet Moodle &gt; Ajouter une catégorie) ainsi que numéroter les questions avec un chrono (ex. : Qxxx si le nombre de questions est supérieur ou égal à 100).
Entre chaque question, penser à sauter 2 lignes afin que les tableaux ne fusionnent pas lors de leur insertio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4T22::11:35</meta:creation-date>
    <dc:creator>Generated</dc:creator>
    <dc:date>2026-09-04T22::11:35</dc:date>
    <dc:language>en-US</dc:language>
    <meta:editing-cycles>1</meta:editing-cycles>
    <meta:editing-duration>PT0S</meta:editing-duration>
    <dc:title>modquizuseimportquestions</dc:title>
  </office:meta>
</office:document-meta>
</file>