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1d5883d19c63a6d481685182a129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player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p text:style-name="Text_20_body"><draw:frame draw:style-name="media" draw:name="0" text:anchor-type="as-char" draw:z-index="0" svg:width="13.229166666667cm" svg:height="5.6047232824427cm"><draw:image xlink:href="Pictures/6b1d5883d19c63a6d481685182a1298a.png" xlink:type="simple" xlink:show="embed" xlink:actuate="onLoad"/></draw:frame></text:p>
      <text:h text:style-name="Heading_20_3" text:outline-level="3"><text:bookmark-start text:name="__RefHeading___generaux_2"/><text:bookmark-start text:name="generaux"/>Généraux<text:bookmark-end text:name="__RefHeading___generaux_2"/><text:bookmark-end text:name="generaux"/></text:h>
      <text:p text:style-name="Text_20_body">1. Il s'agit du nom qui apparaitra dans la page du cours. </text:p>
      <text:p text:style-name="Text_20_body">2. C'est la description qui sera dans le cours.</text:p>
      <text:p text:style-name="Text_20_body">3. Si vous cochez cette option, la description apparaitra dans la page du cours. </text:p>
      <text:h text:style-name="Heading_20_3" text:outline-level="3"><text:bookmark-start text:name="__RefHeading___technologie_3"/><text:bookmark-start text:name="technologie"/>Technologie<text:bookmark-end text:name="__RefHeading___technologie_3"/><text:bookmark-end text:name="technologie"/></text:h>
      <text:p text:style-name="Text_20_body">4. En fonction de la technologie que vous choisissez (JWPlayer ou Flow player), les paramètres à configurer varieront. 
Nous allons donc détailler les différents paramètres pour chacunes des technologies. </text:p>
      <text:p text:style-name="Text_20_body"><text:a xlink:type="simple" xlink:href="https://docsen.activeprolearn.com/doku.php?id=modmediaplayeruseflowplayer" text:style-name="Internet_20_link" text:visited-style-name="Visited_20_Internet_20_Link">Flow Player</text:a></text:p>
      <text:p text:style-name="Text_20_body"><text:a xlink:type="simple" xlink:href="https://docsen.activeprolearn.com/doku.php?id=modmediaplayerusejwplayer" text:style-name="Internet_20_link" text:visited-style-name="Visited_20_Internet_20_Link">JW Player</text:a></text:p>
      <text:p text:style-name="Text_20_body"><text:a xlink:type="simple" xlink:href="https://docsen.activeprolearn.com/doku.php?id=modmplayer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45:06</meta:creation-date>
    <dc:creator>Generated</dc:creator>
    <dc:date>2026-09-03T04::45:06</dc:date>
    <dc:language>en-US</dc:language>
    <meta:editing-cycles>1</meta:editing-cycles>
    <meta:editing-duration>PT0S</meta:editing-duration>
    <dc:title>modmplayeruse</dc:title>
  </office:meta>
</office:document-meta>
</file>