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73ff07eb35e8172ab4e9b7741ebcdf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magtestusefonctionnalities"/><text:bookmark-start text:name="__RefHeading___mise_en_place_du_magtest_1"/><text:bookmark-start text:name="mise_en_place_du_magtest"/>Mise en place du Magtest<text:bookmark-end text:name="__RefHeading___mise_en_place_du_magtest_1"/><text:bookmark-end text:name="mise_en_place_du_magtest"/></text:h>
      <text:h text:style-name="Heading_20_3" text:outline-level="3"><text:bookmark-start text:name="__RefHeading___creer_des_categories_dans_le_magtest_2_categories_au_minimum_2"/><text:bookmark-start text:name="creer_des_categories_dans_le_magtest_2_categories_au_minimum"/>1. Créer des catégories dans le Magtest(2 catégories au minimum)<text:bookmark-end text:name="__RefHeading___creer_des_categories_dans_le_magtest_2_categories_au_minimum_2"/><text:bookmark-end text:name="creer_des_categories_dans_le_magtest_2_categories_au_minimum"/></text:h>
      <text:p text:style-name="Text_20_body"><draw:frame draw:style-name="media" draw:name="0" text:anchor-type="as-char" draw:z-index="0" svg:width="13.229166666667cm" svg:height="4.5911348452883cm"><draw:image xlink:href="Pictures/173ff07eb35e8172ab4e9b7741ebcdfc.png" xlink:type="simple" xlink:show="embed" xlink:actuate="onLoad"/></draw:frame></text:p>
      <text:p text:style-name="Text_20_body">Dans l'exemple ci-dessus, nous avons créé 3 catégories qui correspondent à 3 profils différents. En fonction des réponses aux questions, les apprenants seront placés automatiquement dans l'une des 3 catégories. </text:p>
      <text:p text:style-name="Text_20_body"><text:a xlink:type="simple" xlink:href="https://docsen.activeprolearn.com/doku.php?id=modmagtestuse" text:style-name="Internet_20_link" text:visited-style-name="Visited_20_Internet_20_Link">Retour au guide d'util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2::05:03</meta:creation-date>
    <dc:creator>Generated</dc:creator>
    <dc:date>2026-08-31T12::05:03</dc:date>
    <dc:language>en-US</dc:language>
    <meta:editing-cycles>1</meta:editing-cycles>
    <meta:editing-duration>PT0S</meta:editing-duration>
    <dc:title>modmagtestusefonctionnalities</dc:title>
  </office:meta>
</office:document-meta>
</file>