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9e7e85fd674895df6082db9279e0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dlearningtimecheckscreens"/><text:bookmark-start text:name="__RefHeading___vue_de_l_etudiant_1"/><text:bookmark-start text:name="vue_de_l_etudiant"/>Vue de l'étudiant<text:bookmark-end text:name="__RefHeading___vue_de_l_etudiant_1"/><text:bookmark-end text:name="vue_de_l_etudiant"/></text:h>
      <text:p text:style-name="Text_20_body"><draw:frame draw:style-name="media" draw:name="0" text:anchor-type="as-char" draw:z-index="0" svg:width="13.229166666667cm" svg:height="13.229166666667cm"><draw:image xlink:href="Pictures/df9e7e85fd674895df6082db9279e021.png" xlink:type="simple" xlink:show="embed" xlink:actuate="onLoad"/></draw:frame></text:p>
      <text:p text:style-name="Text_20_body">Dans cet exemple, l'étudiant devait marquer une activité comme achevée, puis l'enseignant devait confirmer l'assiduité de l'apprenant en contremarquant l'activité. Par le contremarquage, l'enseignant affirme que l'apprenant a bien effectué 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2:29</meta:creation-date>
    <dc:creator>Generated</dc:creator>
    <dc:date>2026-09-03T04::02:29</dc:date>
    <dc:language>en-US</dc:language>
    <meta:editing-cycles>1</meta:editing-cycles>
    <meta:editing-duration>PT0S</meta:editing-duration>
    <dc:title>modlearningtimecheckscreens</dc:title>
  </office:meta>
</office:document-meta>
</file>