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2aff87b00f71de820e7e3b9b7017e6.png"/>
  <manifest:file-entry manifest:media-type="image/png" manifest:full-path="Pictures/03dad23302d8115a3bc114e0764c28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forum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parametrage_de_l_activite_2"/><text:bookmark-start text:name="parametrage_de_l_activite"/>Paramétrage de l'activité<text:bookmark-end text:name="__RefHeading___parametrage_de_l_activite_2"/><text:bookmark-end text:name="parametrage_de_l_activite"/></text:h>
      <text:p text:style-name="Text_20_body"><text:span text:style-name="Emphasis">(à compléter)
</text:span></text:p>
      <text:p text:style-name="Text_20_body"><draw:frame draw:style-name="media" draw:name="0" text:anchor-type="as-char" draw:z-index="0" svg:width="13.229166666667cm" svg:height="12.379187259747cm"><draw:image xlink:href="Pictures/532aff87b00f71de820e7e3b9b7017e6.png" xlink:type="simple" xlink:show="embed" xlink:actuate="onLoad"/></draw:frame></text:p>
      <text:p text:style-name="Text_20_body">1. Il s'agit du nom que vous donnez au forum et qui apparaitra dans le cours. </text:p>
      <text:p text:style-name="Text_20_body">2. C'est la description de l'activité.</text:p>
      <text:p text:style-name="Text_20_body">3. Vous devez cocher cette case si vous souhaitez que la description inscrite dans le paramètre 2. figure dans le cours.</text:p>
      <text:p text:style-name="Text_20_body">4.Il y a différent types de forum : 
- un forum dans lequel chaque personne peut démarrer une discussion unique 
- un forum de questions et réponses 
- un forum équivalent à un blog 
- forum pour utilisation générale 
- Une discussion unique </text:p>
      <text:p text:style-name="Text_20_body">5. Vous définissez, ici, la taille maximum du dépôt des fichiers. </text:p>
      <text:p text:style-name="Text_20_body">6. Nombre maximal d'annexes pour chaque message du forum</text:p>
      <text:p text:style-name="Text_20_body">7. Ce paramètre permet de déterminer si vous affichez ou nom le nombre de mot inscrits de chaque message. </text:p>
      <text:p text:style-name="Text_20_body">8. Etre abonné à un forum signifie que l'utilisateur reçoit les messages dans le forum et dans sa boite mail. Il y a différents types d'abonnement : </text:p>
      <text:p text:style-name="Text_20_body">- Abonnement facultatif : Ce sont les utilisateurs eux-même qui choisissent de s'abonner ou non à un forum. 
- Abonnement imposé : Tous les participants du cours sont automatiquement abonnés et ne peuvent pas se désinscrire.
- Abonnement automatique : Tous les participants du cours sont abonnés mais peuvent se désabonner s'ils le souhaitent. 
- Abonnement désactivé : Il n'y a pas de possibilité d'abonnement. </text:p>
      <text:p text:style-name="Text_20_body"><draw:frame draw:style-name="media" draw:name="1" text:anchor-type="as-char" draw:z-index="1" svg:width="13.229166666667cm" svg:height="9.0294312169312cm"><draw:image xlink:href="Pictures/03dad23302d8115a3bc114e0764c289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7:48</meta:creation-date>
    <dc:creator>Generated</dc:creator>
    <dc:date>2026-08-31T09::37:48</dc:date>
    <dc:language>en-US</dc:language>
    <meta:editing-cycles>1</meta:editing-cycles>
    <meta:editing-duration>PT0S</meta:editing-duration>
    <dc:title>modforumuse</dc:title>
  </office:meta>
</office:document-meta>
</file>