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d89ea6dd475a314c4606a438a7f0e3.png"/>
  <manifest:file-entry manifest:media-type="image/png" manifest:full-path="Pictures/c4ec00094a4608cac74ff38ebeea8362.png"/>
  <manifest:file-entry manifest:media-type="image/png" manifest:full-path="Pictures/c480485912990bdfffd857d42ea5aa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lashcardusefonctionnalities"/><text:bookmark-start text:name="__RefHeading___mise_en_place_de_l_activite_1"/><text:bookmark-start text:name="mise_en_place_de_l_activite"/>Mise en place de l'activité<text:bookmark-end text:name="__RefHeading___mise_en_place_de_l_activite_1"/><text:bookmark-end text:name="mise_en_place_de_l_activite"/></text:h>
      <text:h text:style-name="Heading_20_3" text:outline-level="3"><text:bookmark-start text:name="__RefHeading___ajouter_une_question_sur_l_arriere_de_la_carte_et_une_reponse_sur_le_dessus_de_la_carte_2"/><text:bookmark-start text:name="ajouter_une_question_sur_l_arriere_de_la_carte_et_une_reponse_sur_le_dessus_de_la_carte"/>Ajouter une question (sur l'arrière de la carte) et une réponse (sur le dessus de la carte)<text:bookmark-end text:name="__RefHeading___ajouter_une_question_sur_l_arriere_de_la_carte_et_une_reponse_sur_le_dessus_de_la_carte_2"/><text:bookmark-end text:name="ajouter_une_question_sur_l_arriere_de_la_carte_et_une_reponse_sur_le_dessus_de_la_carte"/></text:h>
      <text:p text:style-name="Text_20_body">Aller dans l'onglet “Modifier les cartes” &gt; Cliquer sur “Ajouter une question”</text:p>
      <text:p text:style-name="Text_20_body"><draw:frame draw:style-name="media" draw:name="0" text:anchor-type="as-char" draw:z-index="0" svg:width="13.229166666667cm" svg:height="4.0834214235377cm"><draw:image xlink:href="Pictures/e1d89ea6dd475a314c4606a438a7f0e3.png" xlink:type="simple" xlink:show="embed" xlink:actuate="onLoad"/></draw:frame></text:p>
      <text:p text:style-name="Text_20_body">Ce que vous rédigez dans l'espace de gauche apparaitra au dos de la carte. 
Ex : “Quelle est la capitale de la Norvège?”</text:p>
      <text:p text:style-name="Text_20_body">Ce que vous rédigez dans l'espace de droite apparaitra sur le dessus de la carte.
Ex : “Oslo”</text:p>
      <text:h text:style-name="Heading_20_3" text:outline-level="3"><text:bookmark-start text:name="__RefHeading___vue_d_ensemble_des_differentes_cartes_de_mon_jeu_3"/><text:bookmark-start text:name="vue_d_ensemble_des_differentes_cartes_de_mon_jeu"/>Vue d'ensemble des différentes cartes de mon jeu<text:bookmark-end text:name="__RefHeading___vue_d_ensemble_des_differentes_cartes_de_mon_jeu_3"/><text:bookmark-end text:name="vue_d_ensemble_des_differentes_cartes_de_mon_jeu"/></text:h>
      <text:p text:style-name="Text_20_body"><draw:frame draw:style-name="media" draw:name="1" text:anchor-type="as-char" draw:z-index="1" svg:width="13.229166666667cm" svg:height="2.8886471518987cm"><draw:image xlink:href="Pictures/c4ec00094a4608cac74ff38ebeea8362.png" xlink:type="simple" xlink:show="embed" xlink:actuate="onLoad"/></draw:frame></text:p>
      <text:p text:style-name="Text_20_body">Les différentes cartes peuvent être modifiées en cliquant sur la roue crantée ou supprimées à l'aide de la petite croix à droite de chaque “ligne” correspondant à une carte. </text:p>
      <text:h text:style-name="Heading_20_3" text:outline-level="3"><text:bookmark-start text:name="__RefHeading___importer_des_questions_4"/><text:bookmark-start text:name="importer_des_questions"/>Importer des questions<text:bookmark-end text:name="__RefHeading___importer_des_questions_4"/><text:bookmark-end text:name="importer_des_questions"/></text:h>
      <text:p text:style-name="Text_20_body"><draw:frame draw:style-name="media" draw:name="2" text:anchor-type="as-char" draw:z-index="2" svg:width="13.229166666667cm" svg:height="8.0007012305465cm"><draw:image xlink:href="Pictures/c480485912990bdfffd857d42ea5aa0e.png" xlink:type="simple" xlink:show="embed" xlink:actuate="onLoad"/></draw:frame></text:p>
      <text:p text:style-name="Text_20_body">Cet écran permet d'intégrer simplement des questions et des réponses. Si vous disposez déjà d'un fichier texte contenant questions et réponses, il vous suffit de copier/coller le contenu du fichier dans l'espace.
:!:Il est nécessaire de vérifier quel séparateur de champs vous avez utilisé. </text:p>
      <text:p text:style-name="Text_20_body">Dans l'exemple ci-dessus, le séparateur de champs choisi est “,”. Chaque ligne correspond à une carte avec la question, le séparateur de champs“,” et la répons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13</meta:creation-date>
    <dc:creator>Generated</dc:creator>
    <dc:date>2026-08-31T13::21:13</dc:date>
    <dc:language>en-US</dc:language>
    <meta:editing-cycles>1</meta:editing-cycles>
    <meta:editing-duration>PT0S</meta:editing-duration>
    <dc:title>modflashcardusefonctionnalities</dc:title>
  </office:meta>
</office:document-meta>
</file>