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38941e3b89d26aebb799ba32de4b8c.png"/>
  <manifest:file-entry manifest:media-type="image/png" manifest:full-path="Pictures/56a7a4a6de317eca53c6bed7a5fc5d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video"/><text:bookmark-start text:name="__RefHeading___publier_une_video_1"/><text:bookmark-start text:name="publier_une_video"/>Publier une vidéo<text:bookmark-end text:name="__RefHeading___publier_une_video_1"/><text:bookmark-end text:name="publier_une_video"/></text:h>
      <text:list text:style-name="List_20_1" text:continue-numbering="false">
        <text:list-item>
          <text:p text:style-name="LastListParagraph_List_20_1_Content_First"> Intégrée à la plateforme </text:p>
        </text:list-item>
      </text:list>
      <text:p text:style-name="Text_20_body">Déposer le fichier par glisser/déposer ou cliquer sur “Parcourir…”
<draw:frame draw:style-name="media" draw:name="0" text:anchor-type="as-char" draw:z-index="0" svg:width="7.9375cm" style:rel-width="100%" svg:height="8.0047669491525cm" style:rel-height="scale"><draw:image xlink:href="Pictures/2738941e3b89d26aebb799ba32de4b8c.png" xlink:type="simple" xlink:show="embed" xlink:actuate="onLoad"/></draw:frame></text:p>
      <text:list text:style-name="List_20_1" text:continue-numbering="false">
        <text:list-item>
          <text:p text:style-name="LastListParagraph_List_20_1_Content_First"> Hébergée sur un site tiers via un URL</text:p>
        </text:list-item>
      </text:list>
      <text:p text:style-name="Text_20_body">Activer le mode édition, Ajouter une activité &gt; URL</text:p>
      <text:list text:style-name="List_20_1" text:continue-numbering="false">
        <text:list-item>
          <text:p text:style-name="LastListParagraph_List_20_1_Content_First"> Hébergée sur un site tiers via un lien embed</text:p>
        </text:list-item>
      </text:list>
      <text:p text:style-name="Text_20_body">Activer le mode édition, Ajouter une activité &gt; fichier
Cliquer sur la petite icône puis coller le code source de la vidéo hébergée sur un site Tiers. </text:p>
      <text:p text:style-name="Text_20_body"><draw:frame draw:style-name="media" draw:name="1" text:anchor-type="as-char" draw:z-index="1" svg:width="13.229166666667cm" svg:height="4.7659661572052cm"><draw:image xlink:href="Pictures/56a7a4a6de317eca53c6bed7a5fc5de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34</meta:creation-date>
    <dc:creator>Generated</dc:creator>
    <dc:date>2026-09-03T03::59:34</dc:date>
    <dc:language>en-US</dc:language>
    <meta:editing-cycles>1</meta:editing-cycles>
    <meta:editing-duration>PT0S</meta:editing-duration>
    <dc:title>modfileusevideo</dc:title>
  </office:meta>
</office:document-meta>
</file>