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01205ad13e6b70af7049ed556b67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fileusetext"/><text:bookmark-start text:name="__RefHeading___publier_un_fichier_texte_1"/><text:bookmark-start text:name="publier_un_fichier_texte"/>Publier un fichier texte<text:bookmark-end text:name="__RefHeading___publier_un_fichier_texte_1"/><text:bookmark-end text:name="publier_un_fichier_texte"/></text:h>
      <text:p text:style-name="Text_20_body"><text:span text:style-name="Strong_20_Emphasis">Activer le mode édition, Ajouter une activité &gt; fichier</text:span></text:p>
      <text:p text:style-name="Text_20_body"><draw:frame draw:style-name="media" draw:name="0" text:anchor-type="as-char" draw:z-index="0" svg:width="13.229166666667cm" svg:height="11.853733459357cm"><draw:image xlink:href="Pictures/2f01205ad13e6b70af7049ed556b67f9.png" xlink:type="simple" xlink:show="embed" xlink:actuate="onLoad"/></draw:frame></text:p>
      <text:p text:style-name="Text_20_body">Vous pouvez déposer le fichier par glisser/déposer 
ou grâce à l'option “Parcourir…”</text:p>
      <text:p text:style-name="Text_20_body">Fichiers acceptés : : pdf, doc, docx, odt, xls, xlsx, ods, ppt, pptx, odp, zip, rar</text:p>
      <text:p text:style-name="Text_20_body">Les fichiers ne s’affichent pas nativement dans le cours et nécessitent la présence du logiciel adéquat ou, a minima, d’une visionneuse sur le termin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03:23</meta:creation-date>
    <dc:creator>Generated</dc:creator>
    <dc:date>2026-09-03T04::03:23</dc:date>
    <dc:language>en-US</dc:language>
    <meta:editing-cycles>1</meta:editing-cycles>
    <meta:editing-duration>PT0S</meta:editing-duration>
    <dc:title>modfileusetext</dc:title>
  </office:meta>
</office:document-meta>
</file>