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c477847910e6e0219e72109cc866d0.png"/>
  <manifest:file-entry manifest:media-type="image/png" manifest:full-path="Pictures/b561e3d27d356b41035f4c020b29229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worktodo"/><text:bookmark-start text:name="__RefHeading___elements_de_coursconsignes_1"/><text:bookmark-start text:name="elements_de_coursconsignes"/>Eléments de cours : Consignes<text:bookmark-end text:name="__RefHeading___elements_de_coursconsignes_1"/><text:bookmark-end text:name="elements_de_coursconsignes"/></text:h>
      <text:p text:style-name="Text_20_body">L'élément de cours “Consignes” est très utilisé pour clarifier le contexte pédagogique d'une activité. En effet, plusieurs options permettent d'indiquer le cadre dans lequel va s'inscrire une activité. </text:p>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13.229166666667cm" svg:height="2.7211893459916cm"><draw:image xlink:href="Pictures/53c477847910e6e0219e72109cc866d0.png" xlink:type="simple" xlink:show="embed" xlink:actuate="onLoad"/></draw:frame></text:p>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draw:frame draw:style-name="media" draw:name="1" text:anchor-type="as-char" draw:z-index="1" svg:width="13.229166666667cm" svg:height="10.857631389489cm"><draw:image xlink:href="Pictures/b561e3d27d356b41035f4c020b292290.png" xlink:type="simple" xlink:show="embed" xlink:actuate="onLoad"/></draw:frame></text:p>
      <text:p text:style-name="Text_20_body">1. Sélectionner “Consignes”.</text:p>
      <text:p text:style-name="Text_20_body">2. Le nom de l'élément s'affiche par défaut. Chaque élément de cours a un nom propre à lui-même.</text:p>
      <text:p text:style-name="Text_20_body">3. Le texte que vous inscrivez dans cet encadré sera le texte contenue dans la note pédagogique.</text:p>
      <text:p text:style-name="Text_20_body">4. Ici, vous pouvez inscrire la durée estimée du travail à faire. A vous de décider l'unité de temps (en minutes, heures, jours, semaines, mois, années ;) )</text:p>
      <text:p text:style-name="Text_20_body">5. En fonction des objectifs pédagogiques qui concernent le travail à faire, il est possible de choisir un type de travail à effectuer : entrainement, écriture de rapport ou de notes, recherche d'informations, exercices et application,projet, expérimentation et découverte, écriture de synthèse.</text:p>
      <text:p text:style-name="Text_20_body">6. Vous pouvez également indiquer aux apprenants le niveau de difficulté du travail à faire (non défini, très facile, facile, moyen, difficile, très difficile).</text:p>
      <text:p text:style-name="Text_20_body">7. Enfin, la modalité du travail à faire peut être précisée dans cette option (individuel en ligne, individuel hors ligne, en équipe en ligne, en équipe hors ligne, en ligne avec toute la classe, hors ligne avec toute la classe, travail synchrone avec le tuteur, travail asynchrone avec le tuteur).</text:p>
      <text:p text:style-name="Text_20_body">8. Dans cette liste déroulante, la liste des activités du cours s'affiche et une des activités du cours peut être associée à cet élément de cours.</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9. Cette option vous permet d'afficher ou cacher l'activité, autrement dit la rendre visible ou cachée des apprenants. </text:p>
      <text:h text:style-name="Heading_20_4" text:outline-level="4"><text:bookmark-start text:name="__RefHeading___restreindre_les_disponibilites_5"/><text:bookmark-start text:name="restreindre_les_disponibilites"/>Restreindre les disponibilités<text:bookmark-end text:name="__RefHeading___restreindre_les_disponibilites_5"/><text:bookmark-end text:name="restreindre_les_disponibilites"/></text:h>
      <text:p text:style-name="Text_20_body">10. L'activité peut être accessible en fonction d'une date précise, d'une note obtenue (à une autre activité, par exemple), d'un profil d'utilisateur, d'un groupe d'un groupement ou d'un jeu de restriction imbriquées.</text:p>
      <text:p text:style-name="Text_20_body"><text:a xlink:type="simple" xlink:href="https://docsen.activeprolearn.com/doku.php?id=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8::15:27</meta:creation-date>
    <dc:creator>Generated</dc:creator>
    <dc:date>2026-08-31T18::15:27</dc:date>
    <dc:language>en-US</dc:language>
    <meta:editing-cycles>1</meta:editing-cycles>
    <meta:editing-duration>PT0S</meta:editing-duration>
    <dc:title>modcustomlabelsworktodo</dc:title>
  </office:meta>
</office:document-meta>
</file>