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0c454477d1e7e30cab9a5accb9faa6.png"/>
  <manifest:file-entry manifest:media-type="image/png" manifest:full-path="Pictures/38a543076db7ae9eccda4ee328641a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soluce"/><text:bookmark-start text:name="__RefHeading___elements_de_courssolution_corrige_1"/><text:bookmark-start text:name="elements_de_courssolution_corrige"/>Eléments de cours : Solution, Corrigé<text:bookmark-end text:name="__RefHeading___elements_de_courssolution_corrige_1"/><text:bookmark-end text:name="elements_de_courssolution_corrige"/></text:h>
      <text:p text:style-name="Text_20_body">L'élément de cours “solution” permet d'apporter la réponse, le corrigé à un problème préalablement soumis à l'apprenant.</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7.9375cm" style:rel-width="100%" svg:height="1.4811602870813cm" style:rel-height="scale"><draw:image xlink:href="Pictures/080c454477d1e7e30cab9a5accb9faa6.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0.544519152404cm"><draw:image xlink:href="Pictures/38a543076db7ae9eccda4ee328641afa.png" xlink:type="simple" xlink:show="embed" xlink:actuate="onLoad"/></draw:frame></text:p>
      <text:p text:style-name="Text_20_body">1. Sélectionner “Solution”.</text:p>
      <text:p text:style-name="Text_20_body">2. Le nom de l'élément s'affiche par défaut. Chaque élément de cours a un nom propre à lui-même.</text:p>
      <text:p text:style-name="Text_20_body">3. Le texte que vous inscrivez dans cet encadré sera le texte contenu dans la solution, le corrigé.</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4.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5.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15:38</meta:creation-date>
    <dc:creator>Generated</dc:creator>
    <dc:date>2026-08-31T18::15:38</dc:date>
    <dc:language>en-US</dc:language>
    <meta:editing-cycles>1</meta:editing-cycles>
    <meta:editing-duration>PT0S</meta:editing-duration>
    <dc:title>modcustomlabelssoluce</dc:title>
  </office:meta>
</office:document-meta>
</file>