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d46d83dc5badb0596c7966afe697dc.png"/>
  <manifest:file-entry manifest:media-type="image/png" manifest:full-path="Pictures/61774446a3e5f06f3586c4295d3cb5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seealso"/><text:bookmark-start text:name="__RefHeading___elements_de_coursvoir_aussi_1"/><text:bookmark-start text:name="elements_de_coursvoir_aussi"/>Eléments de cours : Voir aussi<text:bookmark-end text:name="__RefHeading___elements_de_coursvoir_aussi_1"/><text:bookmark-end text:name="elements_de_coursvoir_aussi"/></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5300513236089cm"><draw:image xlink:href="Pictures/24d46d83dc5badb0596c7966afe697dc.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7.6759184224743cm"><draw:image xlink:href="Pictures/61774446a3e5f06f3586c4295d3cb5fe.png" xlink:type="simple" xlink:show="embed" xlink:actuate="onLoad"/></draw:frame></text:p>
      <text:p text:style-name="Text_20_body">1. Sélectionner “Voir aussi”.</text:p>
      <text:p text:style-name="Text_20_body">2. Le nom de l'élément s'affiche par défaut. Chaque élément de cours a un nom propre à lui-même.</text:p>
      <text:p text:style-name="Text_20_body">3. Le texte que vous inscrivez dans cet encadré sera le texte contenu dans “Voir aussi”.</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4.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5.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13:56</meta:creation-date>
    <dc:creator>Generated</dc:creator>
    <dc:date>2026-08-31T20::13:56</dc:date>
    <dc:language>en-US</dc:language>
    <meta:editing-cycles>1</meta:editing-cycles>
    <meta:editing-duration>PT0S</meta:editing-duration>
    <dc:title>modcustomlabelsseealso</dc:title>
  </office:meta>
</office:document-meta>
</file>