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ead3976ae40f6a53ca9cd8b4df9165a.png"/>
  <manifest:file-entry manifest:media-type="image/png" manifest:full-path="Pictures/768dd9ec1e88a0813f85b2330443641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customlabelspedagogicadvice"/><text:bookmark-start text:name="__RefHeading___elements_de_coursnote_pedagogique_1"/><text:bookmark-start text:name="elements_de_coursnote_pedagogique"/>Eléments de cours : Note pédagogique<text:bookmark-end text:name="__RefHeading___elements_de_coursnote_pedagogique_1"/><text:bookmark-end text:name="elements_de_coursnote_pedagogique"/></text:h>
      <text:p text:style-name="Text_20_body">La note pédagogique est utilisée pour guider les utilisateurs. Elles s'adressent en général à des enseignants pour réutiliser le cours d'un autre enseignant, par exemple. 
Elle permet à l'enseignant d'ajouter des informations sur la structure pédagogique du cours qu'il a mis en place. </text:p>
      <text:h text:style-name="Heading_20_3" text:outline-level="3"><text:bookmark-start text:name="__RefHeading___rendu_2"/><text:bookmark-start text:name="rendu"/>Rendu<text:bookmark-end text:name="__RefHeading___rendu_2"/><text:bookmark-end text:name="rendu"/></text:h>
      <text:p text:style-name="Text_20_body"><draw:frame draw:style-name="media" draw:name="0" text:anchor-type="as-char" draw:z-index="0" svg:width="7.9375cm" style:rel-width="100%" svg:height="1.7008928571429cm" style:rel-height="scale"><draw:image xlink:href="Pictures/5ead3976ae40f6a53ca9cd8b4df9165a.png" xlink:type="simple" xlink:show="embed" xlink:actuate="onLoad"/></draw:frame></text:p>
      <text:h text:style-name="Heading_20_3" text:outline-level="3"><text:bookmark-start text:name="__RefHeading___formulaire_de_configuration_3"/><text:bookmark-start text:name="formulaire_de_configuration"/>Formulaire de configuration<text:bookmark-end text:name="__RefHeading___formulaire_de_configuration_3"/><text:bookmark-end text:name="formulaire_de_configuration"/></text:h>
      <text:p text:style-name="Text_20_body"><draw:frame draw:style-name="media" draw:name="1" text:anchor-type="as-char" draw:z-index="1" svg:width="13.229166666667cm" svg:height="11.149323453608cm"><draw:image xlink:href="Pictures/768dd9ec1e88a0813f85b23304436410.png" xlink:type="simple" xlink:show="embed" xlink:actuate="onLoad"/></draw:frame></text:p>
      <text:p text:style-name="Text_20_body">1. Sélectionner “Note pédagogique”.</text:p>
      <text:p text:style-name="Text_20_body">2. Le nom de l'élément s'affiche par défaut. Chaque élément de cours a un nom propre à lui-même.</text:p>
      <text:p text:style-name="Text_20_body">3. Le texte que vous inscrivez dans cet encadré sera le texte que vous verrez apparaitre dans sur le titre de section.</text:p>
      <text:p text:style-name="Text_20_body">4. C'est le texte qui s'affichera en dessous du titre de section.</text:p>
      <text:p text:style-name="Text_20_body">5. Il est possible d'ajouter une vignette qui apparaitra soit à droite, soit à gauche (cf. Paramètre 7.) ou/et en haut, au milieu ou en bas (cf. Paramètre 8). L'image peut être téléchargée par glisser/déposer ou bien en passant par l'option “Parcourir…”. </text:p>
      <text:p text:style-name="Text_20_body">6. Le texte que vous inscrivez dans cet encadré apparaitra sur l'image que vous avez ajouté dans le Paramètre 5. </text:p>
      <text:p text:style-name="Text_20_body">7. L'image peut apparaître à droite, à gauche ou ne pas être visible sur le titre de séquence en fonction de votre choix dans la liste déroulante. </text:p>
      <text:h text:style-name="Heading_20_4" text:outline-level="4"><text:bookmark-start text:name="__RefHeading___reglages_courants_4"/><text:bookmark-start text:name="reglages_courants"/>Réglages courants<text:bookmark-end text:name="__RefHeading___reglages_courants_4"/><text:bookmark-end text:name="reglages_courants"/></text:h>
      <text:p text:style-name="Text_20_body">8. Cette option vous permet d'afficher ou cacher l'activité, autrement dit la rendre visible ou cachée des apprenants. </text:p>
      <text:h text:style-name="Heading_20_4" text:outline-level="4"><text:bookmark-start text:name="__RefHeading___restreindre_les_disponibilites_5"/><text:bookmark-start text:name="restreindre_les_disponibilites"/>Restreindre les disponibilités<text:bookmark-end text:name="__RefHeading___restreindre_les_disponibilites_5"/><text:bookmark-end text:name="restreindre_les_disponibilites"/></text:h>
      <text:p text:style-name="Text_20_body">9. L'activité peut être accessible en fonction d'une date précise, d'une note obtenue (à une autre activité, par exemple), d'un profil d'utilisateur, d'un groupe d'un groupement ou d'un jeu de restriction imbriquées.</text:p>
      <text:p text:style-name="Text_20_body"><text:a xlink:type="simple" xlink:href="https://docsen.activeprolearn.com/doku.php?id=modcustomlabelsuse" text:style-name="Internet_20_link" text:visited-style-name="Visited_20_Internet_20_Link">Revenir à l'index du guide d'utilis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7::11:27</meta:creation-date>
    <dc:creator>Generated</dc:creator>
    <dc:date>2026-08-31T17::11:27</dc:date>
    <dc:language>en-US</dc:language>
    <meta:editing-cycles>1</meta:editing-cycles>
    <meta:editing-duration>PT0S</meta:editing-duration>
    <dc:title>modcustomlabelspedagogicadvice</dc:title>
  </office:meta>
</office:document-meta>
</file>