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b862e83b2da2943490b83de28d864d.png"/>
  <manifest:file-entry manifest:media-type="image/png" manifest:full-path="Pictures/c8f7d09795d1895db5d28d5fde041f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keypoints"/><text:bookmark-start text:name="__RefHeading___elements_de_coursa_retenir_1"/><text:bookmark-start text:name="elements_de_coursa_retenir"/>Eléments de cours : A retenir<text:bookmark-end text:name="__RefHeading___elements_de_coursa_retenir_1"/><text:bookmark-end text:name="elements_de_coursa_retenir"/></text:h>
      <text:p text:style-name="Text_20_body">L'élément de cours “A retenir” permet de mettre en avant les points à retenir d'un cours, d'une section ou d'une activité par exemple.  </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0154646137223cm"><draw:image xlink:href="Pictures/75b862e83b2da2943490b83de28d864d.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3.508656103286cm"><draw:image xlink:href="Pictures/c8f7d09795d1895db5d28d5fde041fdc.png" xlink:type="simple" xlink:show="embed" xlink:actuate="onLoad"/></draw:frame></text:p>
      <text:p text:style-name="Text_20_body">1. Sélectionner “A retenir”.</text:p>
      <text:p text:style-name="Text_20_body">2. Le nom de l'élément s'affiche par défaut. Chaque élément de cours a un nom propre à lui-même.</text:p>
      <text:p text:style-name="Text_20_body">3. En fonction des objectifs pédagogiques fixés, vous pouvez choisir le nombre de points que vous souhaitez afficher dans l'élément de cours “A retenir”. </text:p>
      <text:p text:style-name="Text_20_body">4. Le texte que vous inscrivez dans cet encadré sera le contenu du point 1 à retenir. </text:p>
      <text:p text:style-name="Text_20_body">5. Le texte que vous inscrivez dans cet encadré sera le contenu du point 2 à retenir. Pour définir plus de 2 points à retenir, cf. Paramètre 3.</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6.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7.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9::20:45</meta:creation-date>
    <dc:creator>Generated</dc:creator>
    <dc:date>2026-08-31T19::20:45</dc:date>
    <dc:language>en-US</dc:language>
    <meta:editing-cycles>1</meta:editing-cycles>
    <meta:editing-duration>PT0S</meta:editing-duration>
    <dc:title>modcustomlabelskeypoints</dc:title>
  </office:meta>
</office:document-meta>
</file>