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7bb98ead7bad5544463ea6bc38ed358.png"/>
  <manifest:file-entry manifest:media-type="image/png" manifest:full-path="Pictures/bd1bf9a619d24c9799b84a88ccb8f9a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simportant"/><text:bookmark-start text:name="__RefHeading___elements_de_coursboite_de_commentaires_1"/><text:bookmark-start text:name="elements_de_coursboite_de_commentaires"/>Eléments de cours : Boîte de commentaires<text:bookmark-end text:name="__RefHeading___elements_de_coursboite_de_commentaires_1"/><text:bookmark-end text:name="elements_de_coursboite_de_commentaires"/></text:h>
      <text:h text:style-name="Heading_20_3" text:outline-level="3"><text:bookmark-start text:name="__RefHeading___rendu_2"/><text:bookmark-start text:name="rendu"/>Rendu<text:bookmark-end text:name="__RefHeading___rendu_2"/><text:bookmark-end text:name="rendu"/></text:h>
      <text:p text:style-name="Text_20_body"><draw:frame draw:style-name="media" draw:name="0" text:anchor-type="as-char" draw:z-index="0" svg:width="13.229166666667cm" svg:height="1.6242595584276cm"><draw:image xlink:href="Pictures/57bb98ead7bad5544463ea6bc38ed358.png" xlink:type="simple" xlink:show="embed" xlink:actuate="onLoad"/></draw:frame></text:p>
      <text:h text:style-name="Heading_20_3" text:outline-level="3"><text:bookmark-start text:name="__RefHeading___formulaire_de_configuration_3"/><text:bookmark-start text:name="formulaire_de_configuration"/>Formulaire de configuration<text:bookmark-end text:name="__RefHeading___formulaire_de_configuration_3"/><text:bookmark-end text:name="formulaire_de_configuration"/></text:h>
      <text:p text:style-name="Text_20_body"><draw:frame draw:style-name="media" draw:name="1" text:anchor-type="as-char" draw:z-index="1" svg:width="13.229166666667cm" svg:height="6.9306013179572cm"><draw:image xlink:href="Pictures/bd1bf9a619d24c9799b84a88ccb8f9a9.png" xlink:type="simple" xlink:show="embed" xlink:actuate="onLoad"/></draw:frame></text:p>
      <text:p text:style-name="Text_20_body">1. Sélectionner “Boîte de commentaires ”.</text:p>
      <text:p text:style-name="Text_20_body">2. Le nom de l'élément s'affiche par défaut. Chaque élément de cours a un nom propre à lui-même.</text:p>
      <text:p text:style-name="Text_20_body">3. Le texte que vous inscrivez dans cet encadré sera le texte que vous verrez apparaitre dans le cours lorsque vous aurez enregistré.</text:p>
      <text:h text:style-name="Heading_20_4" text:outline-level="4"><text:bookmark-start text:name="__RefHeading___reglages_courants_4"/><text:bookmark-start text:name="reglages_courants"/>Réglages courants<text:bookmark-end text:name="__RefHeading___reglages_courants_4"/><text:bookmark-end text:name="reglages_courants"/></text:h>
      <text:p text:style-name="Text_20_body">4. Cette option vous permet d'afficher ou cacher l'activité, autrement dit la rendre visible ou cachée aux apprenants. </text:p>
      <text:h text:style-name="Heading_20_4" text:outline-level="4"><text:bookmark-start text:name="__RefHeading___restreindre_les_disponibilites_5"/><text:bookmark-start text:name="restreindre_les_disponibilites"/>Restreindre les disponibilités<text:bookmark-end text:name="__RefHeading___restreindre_les_disponibilites_5"/><text:bookmark-end text:name="restreindre_les_disponibilites"/></text:h>
      <text:p text:style-name="Text_20_body">5. L'activité peut être accessible en fonction d'une date précise, d'une note obtenue (à une autre activité, par exemple), d'un profil d'utilisateur, d'un groupe d'un groupement ou d'un jeu de restriction imbriquées. </text:p>
      <text:p text:style-name="Text_20_body"><text:a xlink:type="simple" xlink:href="https://docsen.activeprolearn.com/doku.php?id=modcustomlabelsuse" text:style-name="Internet_20_link" text:visited-style-name="Visited_20_Internet_20_Link">Revenir à l'index du guide d'utilis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5::49:15</meta:creation-date>
    <dc:creator>Generated</dc:creator>
    <dc:date>2026-08-31T15::49:15</dc:date>
    <dc:language>en-US</dc:language>
    <meta:editing-cycles>1</meta:editing-cycles>
    <meta:editing-duration>PT0S</meta:editing-duration>
    <dc:title>modcustomlabelsimportant</dc:title>
  </office:meta>
</office:document-meta>
</file>