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9dbf3c592a3490af451ea20aa671dc.png"/>
  <manifest:file-entry manifest:media-type="image/png" manifest:full-path="Pictures/e4746987a2d38b96d841ec2b4beaa1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example"/><text:bookmark-start text:name="__RefHeading___elements_de_coursexemple_1"/><text:bookmark-start text:name="elements_de_coursexemple"/>Eléments de cours : Exemple<text:bookmark-end text:name="__RefHeading___elements_de_coursexemple_1"/><text:bookmark-end text:name="elements_de_coursexemple"/></text:h>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1412593482906cm"><draw:image xlink:href="Pictures/1f9dbf3c592a3490af451ea20aa671dc.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7.1017457719585cm"><draw:image xlink:href="Pictures/e4746987a2d38b96d841ec2b4beaa158.png" xlink:type="simple" xlink:show="embed" xlink:actuate="onLoad"/></draw:frame></text:p>
      <text:p text:style-name="Text_20_body">1. Sélectionner “Exemple”.</text:p>
      <text:p text:style-name="Text_20_body">2. Le nom de l'élément s'affiche par défaut. Chaque élément de cours a un nom propre à lui-même.</text:p>
      <text:p text:style-name="Text_20_body">3. Le texte que vous inscrivez dans cet encadré sera le texte contenue dans la note pédagogique.</text:p>
      <text:p text:style-name="Text_20_body">4. Si vous sélectionnez “oui” dans la liste déroulante, la note pédagogique sera visible lors du chargement de la pag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5.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6.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13:51</meta:creation-date>
    <dc:creator>Generated</dc:creator>
    <dc:date>2026-08-31T20::13:51</dc:date>
    <dc:language>en-US</dc:language>
    <meta:editing-cycles>1</meta:editing-cycles>
    <meta:editing-duration>PT0S</meta:editing-duration>
    <dc:title>modcustomlabelsexample</dc:title>
  </office:meta>
</office:document-meta>
</file>