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2668b722fbf66f9048695b65160d3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definition"/><text:bookmark-start text:name="__RefHeading___elements_de_coursdefinition_1"/><text:bookmark-start text:name="elements_de_coursdefinition"/>Eléments de cours : Définition<text:bookmark-end text:name="__RefHeading___elements_de_coursdefinition_1"/><text:bookmark-end text:name="elements_de_coursdefinition"/></text:h>
      <text:p text:style-name="Text_20_body">La note pédagogique “Définition” est utilisée pour marquer un texte comme étant une définition dans le cours. </text:p>
      <text:h text:style-name="Heading_20_3" text:outline-level="3"><text:bookmark-start text:name="__RefHeading___rendu_2"/><text:bookmark-start text:name="rendu"/>Rendu<text:bookmark-end text:name="__RefHeading___rendu_2"/><text:bookmark-end text:name="rendu"/></text:h>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0" text:anchor-type="as-char" draw:z-index="0" svg:width="13.229166666667cm" svg:height="9.5964435545385cm"><draw:image xlink:href="Pictures/f2668b722fbf66f9048695b65160d38f.png" xlink:type="simple" xlink:show="embed" xlink:actuate="onLoad"/></draw:frame></text:p>
      <text:p text:style-name="Text_20_body">1. Sélectionner “Définition”.</text:p>
      <text:p text:style-name="Text_20_body">2. Le nom de l'élément s'affiche par défaut. Chaque élément de cours a un nom propre à lui-même.</text:p>
      <text:p text:style-name="Text_20_body">3. Le texte que vous inscrivez dans cet encadré sera le texte contenu dans la définition.</text:p>
      <text:p text:style-name="Text_20_body">4. Si vous sélectionnez “oui” dans la liste déroulante, la note pédagogique sera visible lors du chargement de la page. </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5.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6. 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7::10:46</meta:creation-date>
    <dc:creator>Generated</dc:creator>
    <dc:date>2026-08-31T17::10:46</dc:date>
    <dc:language>en-US</dc:language>
    <meta:editing-cycles>1</meta:editing-cycles>
    <meta:editing-duration>PT0S</meta:editing-duration>
    <dc:title>modcustomlabelsdefinition</dc:title>
  </office:meta>
</office:document-meta>
</file>