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3bb6833002cf36de962e27234024fa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customlabelscourseheading"/><text:bookmark-start text:name="__RefHeading___elements_de_coursen-tete_de_cours_1"/><text:bookmark-start text:name="elements_de_coursen-tete_de_cours"/>Eléments de cours : En-tête de cours<text:bookmark-end text:name="__RefHeading___elements_de_coursen-tete_de_cours_1"/><text:bookmark-end text:name="elements_de_coursen-tete_de_cours"/></text:h>
      <text:h text:style-name="Heading_20_3" text:outline-level="3"><text:bookmark-start text:name="__RefHeading___rendu_2"/><text:bookmark-start text:name="rendu"/>Rendu<text:bookmark-end text:name="__RefHeading___rendu_2"/><text:bookmark-end text:name="rendu"/></text:h>
      <text:h text:style-name="Heading_20_3" text:outline-level="3"><text:bookmark-start text:name="__RefHeading___formulaire_de_configuration_3"/><text:bookmark-start text:name="formulaire_de_configuration"/>Formulaire de configuration<text:bookmark-end text:name="__RefHeading___formulaire_de_configuration_3"/><text:bookmark-end text:name="formulaire_de_configuration"/></text:h>
      <text:p text:style-name="Text_20_body"><draw:frame draw:style-name="media" draw:name="0" text:anchor-type="as-char" draw:z-index="0" svg:width="13.229166666667cm" svg:height="11.650507159905cm"><draw:image xlink:href="Pictures/53bb6833002cf36de962e27234024fab.png" xlink:type="simple" xlink:show="embed" xlink:actuate="onLoad"/></draw:frame></text:p>
      <text:p text:style-name="Text_20_body">1. Sélectionner “En-tête de cours”.</text:p>
      <text:p text:style-name="Text_20_body">2. Le nom de l'élément s'affiche par défaut. Chaque élément de cours a un nom propre à lui-même.</text:p>
      <text:p text:style-name="Text_20_body">3. Si vous sélectionnez “oui” dans la liste déroulante, alors la description du cours (que vous pouvez ajouter ou modifier dans <text:span text:style-name="Strong_20_Emphasis">Administration du cours &gt; Paramètres &gt; Description &gt; Résumé du cours</text:span>) s'affichera dans l'en-tête de cours. Si vous sélectionnez “non”, la description du cours ne s'affichera pas dans l'en-tête de cours.</text:p>
      <text:p text:style-name="Text_20_body">4.  Si vous sélectionnez “oui” dans la liste déroulante, alors le nom du cours (que vous pouvez ajouter ou modifier dans <text:span text:style-name="Strong_20_Emphasis">Administration du cours &gt; Paramètres &gt; Généraux &gt; Nom abrégé du cours</text:span>) s'affichera dans l'en-tête de cours. Si vous sélectionnez “non”, le nom du cours ne s'affichera pas dans l'en-tête de cours.</text:p>
      <text:p text:style-name="Text_20_body">5. Si vous sélectionnez “oui” dans la liste déroulante, alors le numéro d'identification (que vous pouvez ajouter ou modifier dans <text:span text:style-name="Strong_20_Emphasis">Administration du cours &gt; Paramètres &gt; Généraux &gt; N° d'identification du cours</text:span>) s'affichera dans l'en-tête de cours. Si vous sélectionnez “non”, le numéro d'identification du cours ne s'affichera pas dans l'en-tête de cours.</text:p>
      <text:p text:style-name="Text_20_body">6. Si vous sélectionnez “oui” dans la liste déroulante, alors le nom de la catégorie dans laquelle vous avez ajouté le cours q (que vous pouvez ajouter ou modifier dans <text:span text:style-name="Strong_20_Emphasis">Administration du cours &gt; Paramètres &gt; Généraux &gt; Catégorie de cours</text:span>) s'affichera dans l'en-tête. Si vous sélectionnez “non”, le nom de la catégorie ne s'affichera pas dans l'en-tête de cours.</text:p>
      <text:p text:style-name="Text_20_body">7. Il est possible d'ajouter une vignette dans l'en-tête de cours. L'image peut être téléchargée par glisser/déposer ou bien en passant par l'option “Parcourir…”.</text:p>
      <text:p text:style-name="Text_20_body">8. </text:p>
      <text:p text:style-name="Text_20_body">9. La liste déroulante présente plusieurs options, vous pouvez décider de ne pas afficher d'image, d'afficher l'imga à droite ou d'afficher l'image à gauche de l'en-tête de cours. </text:p>
      <text:p text:style-name="Text_20_body">10. C'est le nom de l'en-tête de cours qui apparaitra visuellement en haut de l'élément de cours. </text:p>
      <text:h text:style-name="Heading_20_4" text:outline-level="4"><text:bookmark-start text:name="__RefHeading___reglages_courants_4"/><text:bookmark-start text:name="reglages_courants"/>Réglages courants<text:bookmark-end text:name="__RefHeading___reglages_courants_4"/><text:bookmark-end text:name="reglages_courants"/></text:h>
      <text:p text:style-name="Text_20_body">11. Cette option vous permet d'afficher ou cacher l'activité, autrement dit la rendre visible ou cachée aux apprenants. </text:p>
      <text:h text:style-name="Heading_20_4" text:outline-level="4"><text:bookmark-start text:name="__RefHeading___restreindre_les_disponibilites_5"/><text:bookmark-start text:name="restreindre_les_disponibilites"/>Restreindre les disponibilités<text:bookmark-end text:name="__RefHeading___restreindre_les_disponibilites_5"/><text:bookmark-end text:name="restreindre_les_disponibilites"/></text:h>
      <text:p text:style-name="Text_20_body">12. L'activité peut être accessible en fonction d'une date précise, d'une note obtenue (à une autre activité, par exemple), d'un profil d'utilisateur ou un jeu de restriction imbriquées. </text:p>
      <text:p text:style-name="Text_20_body"><text:a xlink:type="simple" xlink:href="https://docsen.activeprolearn.com/doku.php?id=modcustomlabelsuse" text:style-name="Internet_20_link" text:visited-style-name="Visited_20_Internet_20_Link">Revenir à l'index du guide d'utilisati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9::20:51</meta:creation-date>
    <dc:creator>Generated</dc:creator>
    <dc:date>2026-08-31T19::20:51</dc:date>
    <dc:language>en-US</dc:language>
    <meta:editing-cycles>1</meta:editing-cycles>
    <meta:editing-duration>PT0S</meta:editing-duration>
    <dc:title>modcustomlabelscourseheading</dc:title>
  </office:meta>
</office:document-meta>
</file>