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bb98ead7bad5544463ea6bc38ed358.png"/>
  <manifest:file-entry manifest:media-type="image/png" manifest:full-path="Pictures/bd1bf9a619d24c9799b84a88ccb8f9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comment"/><text:bookmark-start text:name="__RefHeading___elements_de_coursboite_de_commentaires_1"/><text:bookmark-start text:name="elements_de_coursboite_de_commentaires"/>Eléments de cours : boîte de commentaires<text:bookmark-end text:name="__RefHeading___elements_de_coursboite_de_commentaires_1"/><text:bookmark-end text:name="elements_de_coursboite_de_commentaires"/></text:h>
      <text:p text:style-name="Text_20_body">Les commentaires sont des contenus présentés comme “accessoires”, “métas” et doivent être clairement isolé du flux principal de lecture. </text:p>
      <text:p text:style-name="Text_20_body">Leur contenus reste une séquence de texte libre éditable par le Whysiwhig de Moodle. Nous conseillons néanmoins de ne pas abuser d'artifices de mise en forme qui rendraient moins visible l'isolation de ce message. </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1.6242595584276cm"><draw:image xlink:href="Pictures/57bb98ead7bad5544463ea6bc38ed358.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6.9306013179572cm"><draw:image xlink:href="Pictures/bd1bf9a619d24c9799b84a88ccb8f9a9.png" xlink:type="simple" xlink:show="embed" xlink:actuate="onLoad"/></draw:frame></text:p>
      <text:p text:style-name="Text_20_body">1. Sélectionner “Texte simple”.</text:p>
      <text:p text:style-name="Text_20_body">2. Le nom de l'élément s'affiche par défaut. Chaque élément de cours a un nom propre à lui-même.</text:p>
      <text:p text:style-name="Text_20_body">3. Il s'agit d'entrer le texte que vous verrez apparaitre.</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4. Cette option vous permet d'afficher ou cacher l'activité, autrement dit la rendre visible ou cachée aux apprenants. </text:p>
      <text:p text:style-name="Text_20_body">5. L'activité peut être accessible en fonction d'une date précise, d'une note obtenue (à une autre activité, par exemple), d'un profil d'utilisateur ou un jeu de restriction imbriquées. </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7::09:53</meta:creation-date>
    <dc:creator>Generated</dc:creator>
    <dc:date>2026-08-31T17::09:53</dc:date>
    <dc:language>en-US</dc:language>
    <meta:editing-cycles>1</meta:editing-cycles>
    <meta:editing-duration>PT0S</meta:editing-duration>
    <dc:title>modcustomlabelscomment</dc:title>
  </office:meta>
</office:document-meta>
</file>