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72c6d8cc8d6cef7658b5bd62c0b23a.png"/>
  <manifest:file-entry manifest:media-type="image/png" manifest:full-path="Pictures/dea37c4be68a67a31fd3cf89dbc7b425.png"/>
  <manifest:file-entry manifest:media-type="image/png" manifest:full-path="Pictures/5b5e5ce506b545ea4c89dc9f7238bc37.png"/>
  <manifest:file-entry manifest:media-type="image/png" manifest:full-path="Pictures/abef9e83b4d9054a5894c4dd12fdaf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ertificate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p text:style-name="Text_20_body"><draw:frame draw:style-name="media" draw:name="0" text:anchor-type="as-char" draw:z-index="0" svg:width="13.229166666667cm" svg:height="11.362228123419cm"><draw:image xlink:href="Pictures/5472c6d8cc8d6cef7658b5bd62c0b23a.png" xlink:type="simple" xlink:show="embed" xlink:actuate="onLoad"/></draw:frame></text:p>
      <text:p text:style-name="Text_20_body">1. Il s'agit du nom du certificat qui apparaitra sur la page de cours. </text:p>
      <text:p text:style-name="Text_20_body">2. C'est le titre qui apparaitra sur le certificat. </text:p>
      <text:p text:style-name="Text_20_body">3. Il est possible de donner de donner une introduction.</text:p>
      <text:p text:style-name="Text_20_body">4. SI vous cochez cette option, la description qui a été inscrite dans le paramètre 3. apparaitra dans le cours. </text:p>
      <text:p text:style-name="Text_20_body">5. Si vous sélectionnez “oui” dans la liste déroulante, les enseignants recevront un mail à chaque fois qu'un certificat sera délivré à un étudiant. </text:p>
      <text:p text:style-name="Text_20_body">6. Si d'autres destinataires doivent être alertés par mail. Il est possible d'entrer manuellement les adresses des utilisateurs qui recevront également un mail lorsqu'un certificat sera délivré à un étudiant. Les adresses mail que vous entrez dans ce paramétrage sont ajoutées en étant séparées par une virgule (,).</text:p>
      <text:p text:style-name="Text_20_body">7. Il s'agit de l'apparence du certificat. Plusieurs options sont possibles. Soit le certificat apparait dans une nouvelle fenêtre, forcer le téléchargement, ou les apprenants peuvent le recevoir par courriel.</text:p>
      <text:p text:style-name="Text_20_body">8. Si vous activez cette option, chaque certificat sera sauvegardé. Les enseignants pourront avoir accèsaux liens des certificats délivrés aux étudiants. </text:p>
      <text:p text:style-name="Text_20_body">9. Vous pouvez définir une “autorité”. La personne définie doit avoir le rôle d'administrateur local sur la plateforme. Son nom apparaitra sur le certificat. </text:p>
      <text:p text:style-name="Text_20_body">10. A la suite du certificat, un rôle peut être assigné à l'apprenant qui reçoit un certificat. C'est ce paramètre qui vous permet de déterminer quel rôle donner à l'utilisateur une fois que le certificat a été délivré. Par contre, en utilisant cette option, l'utilisateur doit déjà être inscrit dans le cours. Cette option ne permet pas d'inscrire des utilisateurs à un cours. (cf. Paramètre 14.)</text:p>
      <text:p text:style-name="Text_20_body">11. Vous choisissez de quel contexte est dépendant le certificat : du cours, de la catégorie, de la page d'acceuil ou du système (du site).</text:p>
      <text:p text:style-name="Text_20_body">12. Il s'agit de déterminer le nombre de minutes minimum pour suivre le cours. </text:p>
      <text:p text:style-name="Text_20_body">13. Le certificat peut être illimité ou valable jusqu'à une date précise. Vous pouvez donc sélectionner la durée du certificat à partir du moment où il a été reçu par l'étudiant. </text:p>
      <text:p text:style-name="Text_20_body"><draw:frame draw:style-name="media" draw:name="1" text:anchor-type="as-char" draw:z-index="1" svg:width="13.229166666667cm" svg:height="9.2523006134969cm"><draw:image xlink:href="Pictures/dea37c4be68a67a31fd3cf89dbc7b425.png" xlink:type="simple" xlink:show="embed" xlink:actuate="onLoad"/></draw:frame></text:p>
      <text:p text:style-name="Text_20_body">14. Après réception de l'attestation, l'étudiant peut être inscrit dans un autre cours et avoir accès à ce cours. Dans cette option, sélectionner le ou les cour(s) chainé(s) et le rôle qu'aura l'utilisateur dans le cours dans lequel il sera inscrit. </text:p>
      <text:p text:style-name="Text_20_body">15. Le choix de la date pour l'impression peut être défini dans cette option.</text:p>
      <text:p text:style-name="Text_20_body"><draw:frame draw:style-name="media" draw:name="2" text:anchor-type="as-char" draw:z-index="2" svg:width="13.229166666667cm" svg:height="11.155187721969cm"><draw:image xlink:href="Pictures/5b5e5ce506b545ea4c89dc9f7238bc37.png" xlink:type="simple" xlink:show="embed" xlink:actuate="onLoad"/></draw:frame></text:p>
      <text:p text:style-name="Text_20_body"><draw:frame draw:style-name="media" draw:name="3" text:anchor-type="as-char" draw:z-index="3" svg:width="13.229166666667cm" svg:height="8.6722306525038cm"><draw:image xlink:href="Pictures/abef9e83b4d9054a5894c4dd12fdaf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2:30</meta:creation-date>
    <dc:creator>Generated</dc:creator>
    <dc:date>2026-09-03T04::02:30</dc:date>
    <dc:language>en-US</dc:language>
    <meta:editing-cycles>1</meta:editing-cycles>
    <meta:editing-duration>PT0S</meta:editing-duration>
    <dc:title>modcertificateuse</dc:title>
  </office:meta>
</office:document-meta>
</file>