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fb21b2746665deab9ae782de4ccb151.png"/>
  <manifest:file-entry manifest:media-type="image/png" manifest:full-path="Pictures/cfd40cc1fb614f836b05f39f37537a50.png"/>
  <manifest:file-entry manifest:media-type="image/png" manifest:full-path="Pictures/5fbda89ad9506716b25790974570ca2f.png"/>
  <manifest:file-entry manifest:media-type="image/svg+xml" manifest:full-path="Pictures/8997bbbd406f59db63ec28752a0a0238.svg"/>
  <manifest:file-entry manifest:media-type="image/svg+xml" manifest:full-path="Pictures/48465d4ba13eb62f94e3ed6a838bc055.svg"/>
  <manifest:file-entry manifest:media-type="image/png" manifest:full-path="Pictures/3dd4dbb9ac4ca1a04ee7674be1ca2b2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assignuse"/><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vue_de_l_enseignant_2"/><text:bookmark-start text:name="vue_de_l_enseignant"/>Vue de l'enseignant<text:bookmark-end text:name="__RefHeading___vue_de_l_enseignant_2"/><text:bookmark-end text:name="vue_de_l_enseignant"/></text:h>
      <text:p text:style-name="Text_20_body"><draw:frame draw:style-name="media" draw:name="0" text:anchor-type="as-char" draw:z-index="0" svg:width="18.520833333333cm" style:rel-width="100%" svg:height="2.5883932609679cm" style:rel-height="scale"><draw:image xlink:href="Pictures/efb21b2746665deab9ae782de4ccb151.png" xlink:type="simple" xlink:show="embed" xlink:actuate="onLoad"/></draw:frame></text:p>
      <text:h text:style-name="Heading_20_3" text:outline-level="3"><text:bookmark-start text:name="__RefHeading___vue_de_l_etudiant_3"/><text:bookmark-start text:name="vue_de_l_etudiant"/>Vue de l'étudiant<text:bookmark-end text:name="__RefHeading___vue_de_l_etudiant_3"/><text:bookmark-end text:name="vue_de_l_etudiant"/></text:h>
      <text:p text:style-name="Text_20_body"><draw:frame draw:style-name="media" draw:name="1" text:anchor-type="as-char" draw:z-index="1" svg:width="18.520833333333cm" style:rel-width="100%" svg:height="1.7406063005984cm" style:rel-height="scale"><draw:image xlink:href="Pictures/cfd40cc1fb614f836b05f39f37537a50.png" xlink:type="simple" xlink:show="embed" xlink:actuate="onLoad"/></draw:frame></text:p>
      <text:h text:style-name="Heading_20_3" text:outline-level="3"><text:bookmark-start text:name="__RefHeading___parametrage_de_l_activite_4"/><text:bookmark-start text:name="parametrage_de_l_activite"/>Paramétrage de l'activité<text:bookmark-end text:name="__RefHeading___parametrage_de_l_activite_4"/><text:bookmark-end text:name="parametrage_de_l_activite"/></text:h>
      <text:p text:style-name="Text_20_body">Activer le mode édition, Ajouter une activité &gt; Devoir</text:p>
      <text:p text:style-name="Text_20_body"><draw:frame draw:style-name="media" draw:name="2" text:anchor-type="as-char" draw:z-index="2" svg:width="13.229166666667cm" svg:height="15.202748640249cm"><draw:image xlink:href="Pictures/5fbda89ad9506716b25790974570ca2f.png" xlink:type="simple" xlink:show="embed" xlink:actuate="onLoad"/></draw:frame></text:p>
      <text:h text:style-name="Heading_20_4" text:outline-level="4"><text:bookmark-start text:name="__RefHeading___parametres_generaux_5"/><text:bookmark-start text:name="parametres_generaux"/>Paramètres généraux<text:bookmark-end text:name="__RefHeading___parametres_generaux_5"/><text:bookmark-end text:name="parametres_generaux"/></text:h>
      <text:p text:style-name="Text_20_body">1. Ajouter ici le nom que vous souhaitez donner à l'activité.</text:p>
      <text:p text:style-name="Text_20_body">2. Il est possible, dans cette partie, d'ajouter le but du jeu, les consignes du jeu …etc. Tout ce qui est nécessaire au déroulement du jeu.</text:p>
      <text:p text:style-name="Text_20_body">3. Cocher cette case si vous souhaitez que la description rédigée en 2. soit visible dans le cours. </text:p>
      <text:p text:style-name="Text_20_body">4. Comme dans la plupart des activités, la date de début et la date d'échéance de l'activité peut être paramétré dans cette partie. En cochant les cases à droite, vous choisissez de sélectionner une date de début et/ou de fin d'activité. Sinon le temps sera limité à l'échéance du cours s'il y en a une <draw:frame draw:style-name="media" draw:name="3" text:anchor-type="as-char" draw:z-index="3" svg:width="" svg:rel-width="100%" svg:height="0cm"><draw:image xlink:href="Pictures/8997bbbd406f59db63ec28752a0a0238.svg" xlink:type="simple" xlink:show="embed" xlink:actuate="onLoad"/></draw:frame>.</text:p>
      <text:p text:style-name="Text_20_body">5. La liste déroulante permet de sélectionner le type de média que vous souhaitez voir s'afficher dans les questions. (image, son, son et image, vidéo).</text:p>
      <text:p text:style-name="Text_20_body">6. La liste déroulante permet de sélectionner le type de média que vous souhaitez voir s'afficher dans les réponses. (texte, image, son, son et image, vidéo)</text:p>
      <text:p text:style-name="Text_20_body">7. Si vous avez ajouté des sons dans les questions et/ou les réponses, si vous sélectionnez “oui” les sons seront déclenchés automatiquement, si vous sélectionnez “non”, les sons devront être activés par l'utilisateur pour qu'ils soient déclenchés. </text:p>
      <text:h text:style-name="Heading_20_4" text:outline-level="4"><text:bookmark-start text:name="__RefHeading___remise_de_devoir_6"/><text:bookmark-start text:name="remise_de_devoir"/>Remise de devoir<text:bookmark-end text:name="__RefHeading___remise_de_devoir_6"/><text:bookmark-end text:name="remise_de_devoir"/></text:h>
      <text:p text:style-name="Text_20_body">8. Il est possible de paramétrer le type de remise d'un fichier. Il existe 4 type de remise de devoirs :</text:p>
      <text:list text:style-name="List_20_1" text:continue-numbering="false">
        <text:list-item>
          <text:p text:style-name="List_20_1_Content_First"> Dépôt de fichiers texte ou audio : Un espace de dépôt créé par l’enseignant permet à l’étudiant de déposer le devoir sous un format approprié ;</text:p>
        </text:list-item>
        <text:list-item>
          <text:p text:style-name="List_20_1_Content"> Texte en ligne : L’étudiant rédige son devoir directement sur la plateforme dans une zone de texte dédiée ;  </text:p>
        </text:list-item>
        <text:list-item>
          <text:p text:style-name="List_20_1_Content_Last"> OneNotes submissions.</text:p>
        </text:list-item>
      </text:list>
      <text:p text:style-name="Text_20_body">9.Il s'agit du nombre maximal de fichiers qui peuvent être déposés par les étudiants. </text:p>
      <text:p text:style-name="Text_20_body">10. Vous pouvez fixer la taille limite d'un fichier déposé par l'étudiant. 
11. Si vous avez activé le dépôt des enregistrements audio, vous choisissez le nombre maximal de fichiers audio à déposer. </text:p>
      <text:p text:style-name="Text_20_body">12. Il s'agit d'un temps exprimé en heures. A l'issue du temps que vous déterminez dans cette case, la pile de cartes du jeu 3 sera à réviser par l'apprenant.  </text:p>
      <text:p text:style-name="Text_20_body">13. Il s'agit d'un temps exprimé en heures. A l'issue du temps que vous déterminez dans cette case, la pile de cartes du jeu 4 sera à réviser par l'apprenant. Grâce à l'option <text:span text:style-name="Strong_20_Emphasis">“Afficher plus”</text:span>, vous pouvez activer les délais d'érosion. A l'issue du délai que vous fixerez dans les champs associés, les cartes sont redirigées vers un paquet de cartes plus difficile.</text:p>
      <text:h text:style-name="Heading_20_4" text:outline-level="4"><text:bookmark-start text:name="__RefHeading___notifications_7"/><text:bookmark-start text:name="notifications"/>Notifications<text:bookmark-end text:name="__RefHeading___notifications_7"/><text:bookmark-end text:name="notifications"/></text:h>
      <text:p text:style-name="Text_20_body">14. Si vous sélectionnez “oui” dans la liste déroulante, l'apprenant recevra une notification lorsque le paquet de cartes devra être révisé, donc à l'issue du temps que vous avez déterminé ci-dessus <draw:frame draw:style-name="media" draw:name="4" text:anchor-type="as-char" draw:z-index="4" svg:width="" svg:rel-width="100%" svg:height="0cm"><draw:image xlink:href="Pictures/48465d4ba13eb62f94e3ed6a838bc055.svg" xlink:type="simple" xlink:show="embed" xlink:actuate="onLoad"/></draw:frame>. Sinon, il n'y aura pas de notification émise.</text:p>
      <text:p text:style-name="Text_20_body"><draw:frame draw:style-name="media" draw:name="5" text:anchor-type="as-char" draw:z-index="5" svg:width="13.229166666667cm" svg:height="15.252450980392cm"><draw:image xlink:href="Pictures/3dd4dbb9ac4ca1a04ee7674be1ca2b2d.png" xlink:type="simple" xlink:show="embed" xlink:actuate="onLoad"/></draw:frame></text:p>
      <text:h text:style-name="Heading_20_4" text:outline-level="4"><text:bookmark-start text:name="__RefHeading___fichiers_de_personnalisation_des_cartes_8"/><text:bookmark-start text:name="fichiers_de_personnalisation_des_cartes"/>Fichiers de personnalisation des cartes<text:bookmark-end text:name="__RefHeading___fichiers_de_personnalisation_des_cartes_8"/><text:bookmark-end text:name="fichiers_de_personnalisation_des_cartes"/></text:h>
      <text:p text:style-name="Text_20_body">Voir les paramètres avancés.</text:p>
      <text:h text:style-name="Heading_20_4" text:outline-level="4"><text:bookmark-start text:name="__RefHeading___types_de_feedbacks_9"/><text:bookmark-start text:name="types_de_feedbacks"/>Types de feedbacks<text:bookmark-end text:name="__RefHeading___types_de_feedbacks_9"/><text:bookmark-end text:name="types_de_feedbacks"/></text:h>
      <text:p text:style-name="Text_20_body">15. Il s'agit du type de feedback</text:p>
      <text:list text:style-name="List_20_1" text:continue-numbering="false">
        <text:list-item>
          <text:p text:style-name="List_20_1_Content_First"> Feedback par commentaires </text:p>
        </text:list-item>
        <text:list-item>
          <text:p text:style-name="List_20_1_Content"> Feedbacks d'évaluation en ligne</text:p>
        </text:list-item>
        <text:list-item>
          <text:p text:style-name="List_20_1_Content_Last"> Fichiers de feedback</text:p>
        </text:list-item>
      </text:list>
      <text:p text:style-name="Text_20_body">16. Si vous activez cette option, </text:p>
      <text:h text:style-name="Heading_20_4" text:outline-level="4"><text:bookmark-start text:name="__RefHeading___reglages_de_la_remise_des_travaux_10"/><text:bookmark-start text:name="reglages_de_la_remise_des_travaux"/>Réglages de la remise des travaux<text:bookmark-end text:name="__RefHeading___reglages_de_la_remise_des_travaux_10"/><text:bookmark-end text:name="reglages_de_la_remise_des_travaux"/></text:h>
      <text:p text:style-name="Text_20_body">17. Cette option est paramétrable dans le cas où le cours contient plusieurs groupes. Si vous sélectionnez “groupes séparés”, chaque groupe pourra voir uniquement l'activité de son propre groupe. Si vous sélectionnez “groupes visibles, chaque groupe travaille uniquement dans son propre groupe, mais les autres groupes sont visibles.</text:p>
      <text:h text:style-name="Heading_20_4" text:outline-level="4"><text:bookmark-start text:name="__RefHeading___reglages_de_remise_en_groupe_11"/><text:bookmark-start text:name="reglages_de_remise_en_groupe"/>Réglages de remise en groupe<text:bookmark-end text:name="__RefHeading___reglages_de_remise_en_groupe_11"/><text:bookmark-end text:name="reglages_de_remise_en_groupe"/></text:h>
      <text:p text:style-name="Text_20_body">18. Si vous activez cette option, les étudiants seront répartis en fonction des groupes dans lesquels ils sont. Toutes les modifications effectuées par les membres du groupes pourront être vues par les autres membres du groupe. </text:p>
      <text:h text:style-name="Heading_20_4" text:outline-level="4"><text:bookmark-start text:name="__RefHeading___notifications_12"/><text:bookmark-start text:name="notifications1"/>Notifications<text:bookmark-end text:name="__RefHeading___notifications_12"/><text:bookmark-end text:name="notifications1"/></text:h>
      <text:p text:style-name="Text_20_body">19. Si vous cliquez sur l'option <text:span text:style-name="Strong_20_Emphasis"><text:span text:style-name="underline">“Afficher plus…“</text:span></text:span> dans la liste déroulante, l'apprenant recevra une notification lorsque le paquet de cartes devra être révisé, donc à l'issue du temps que vous avez déterminé ci-dessus <draw:frame draw:style-name="media" draw:name="6" text:anchor-type="as-char" draw:z-index="6" svg:width="" svg:rel-width="100%" svg:height="0cm"><draw:image xlink:href="Pictures/48465d4ba13eb62f94e3ed6a838bc055.svg" xlink:type="simple" xlink:show="embed" xlink:actuate="onLoad"/></draw:frame>. Sinon, il n'y aura pas de notification émise.</text:p>
      <text:h text:style-name="Heading_20_4" text:outline-level="4"><text:bookmark-start text:name="__RefHeading___notes_13"/><text:bookmark-start text:name="notes"/>Notes<text:bookmark-end text:name="__RefHeading___notes_13"/><text:bookmark-end text:name="notes"/></text:h>
      <text:p text:style-name="Text_20_body">20. Sélectionnez le type de barème que vous souhaitez pour ce devoir. </text:p>
      <text:p text:style-name="Text_20_body">21. Choisir la méthode d'évaluation qui va être utilisée.</text:p>
      <text:p text:style-name="Text_20_body">22.Vous définissez, ici, la catégorie du carnet de notes dans laquelle apparaitra les notes. </text:p>
      <text:h text:style-name="Heading_20_4" text:outline-level="4"><text:bookmark-start text:name="__RefHeading___objectifs_14"/><text:bookmark-start text:name="objectifs"/>Objectifs<text:bookmark-end text:name="__RefHeading___objectifs_14"/><text:bookmark-end text:name="objectifs"/></text:h>
      <text:p text:style-name="Text_20_body">23. Si vous cochez la case de cette option, vous décidez de mettre en place l'évaluation.</text:p>
      <text:h text:style-name="Heading_20_4" text:outline-level="4"><text:bookmark-start text:name="__RefHeading___reglages_courants_15"/><text:bookmark-start text:name="reglages_courants"/>Réglages courants<text:bookmark-end text:name="__RefHeading___reglages_courants_15"/><text:bookmark-end text:name="reglages_courants"/></text:h>
      <text:p text:style-name="Text_20_body">24. Cette option vous permet d'afficher ou cacher l'activité, autrement dit la rendre visible ou cachée aux apprenants.</text:p>
      <text:p text:style-name="Text_20_body">25. C'est l'identifiant de l'activité.</text:p>
      <text:p text:style-name="Text_20_body">26. Cette option est paramétrable dans le cas où le cours contient plusieurs groupes. Si vous sélectionnez “groupes séparés”, chaque groupe pourra voir uniquement l'activité de son propre groupe. Si vous sélectionnez “groupes visibles, chaque groupe travaille uniquement dans son propre groupe, mais les autres groupes sont visibles.</text:p>
      <text:p text:style-name="Text_20_body">27. Si vous sélectionnez un groupement, tous les utilisateurs du groupement (donc de tous les groupes contenus dans le groupement) pourront participer au devoir.</text:p>
      <text:h text:style-name="Heading_20_4" text:outline-level="4"><text:bookmark-start text:name="__RefHeading___restreindre_la_disponibilite_16"/><text:bookmark-start text:name="restreindre_la_disponibilite"/>Restreindre la disponibilité<text:bookmark-end text:name="__RefHeading___restreindre_la_disponibilite_16"/><text:bookmark-end text:name="restreindre_la_disponibilite"/></text:h>
      <text:p text:style-name="Text_20_body">28. L'activité peut être accessible en fonction d'une date précise, d'une note obtenue (à une autre activité, par exemple), d'un profil d'utilisateur ou un jeu de restriction imbriquées.</text:p>
      <text:p text:style-name="Text_20_body"><text:a xlink:type="simple" xlink:href="https://docsen.activeprolearn.com/doku.php?id=modassign"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01:59</meta:creation-date>
    <dc:creator>Generated</dc:creator>
    <dc:date>2026-09-03T04::01:59</dc:date>
    <dc:language>en-US</dc:language>
    <meta:editing-cycles>1</meta:editing-cycles>
    <meta:editing-duration>PT0S</meta:editing-duration>
    <dc:title>modassignuse</dc:title>
  </office:meta>
</office:document-meta>
</file>