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b5173efb9dc2e704394f13e9f8cc86c0.png"/>
  <manifest:file-entry manifest:media-type="image/svg+xml" manifest:full-path="Pictures/6429eebfcbd2dcc1a1ba79c7f50ee4e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learningtimecheck:userguide-rapports"/><text:bookmark-start text:name="__RefHeading___mod_learning_time_checkuser_guidereporting_1"/><text:bookmark-start text:name="mod_learning_time_checkuser_guidereporting"/>Mod Learning Time Check : User guide : reporting<text:bookmark-end text:name="__RefHeading___mod_learning_time_checkuser_guidereporting_1"/><text:bookmark-end text:name="mod_learning_time_checkuser_guidereporting"/></text:h>
      <text:p text:style-name="Text_20_body"><draw:frame draw:style-name="mediaright" draw:name="1" text:anchor-type="paragraph" draw:z-index="1" svg:width="3.175cm" style:rel-width="100%" svg:height="3.175cm" style:rel-height="scale"><draw:image xlink:href="Pictures/b5173efb9dc2e704394f13e9f8cc86c0.png" xlink:type="simple" xlink:show="embed" xlink:actuate="onLoad"/></draw:fram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Il s'agit de pouvoir générer  des rapports massifs sur une population, à des intervalles réguliers et selon des conditions d'extraction variées.</text:p>
      <text:p text:style-name="Text_20_body">Ce rapport gère une vue transversale multi-cours et un reporting des temps d'apprentissages. Il permet d'accéder à des vues agrégées par utilisateur, ou agrégées par cours (dans le cas d'instances multiples de modules de temps d’apprentissage), ou encore agrégé à la cohorte (rapports de promo).
 Il permet la mise en batch différé de génération massive de documents sur une population importante. Ces rapports peuvent également être générés de façon immédiate.</text:p>
      <text:h text:style-name="Heading_20_3" text:outline-level="3"><text:bookmark-start text:name="__RefHeading___rapport_de_calibrage_du_cours_3"/><text:bookmark-start text:name="rapport_de_calibrage_du_cours"/>Rapport de calibrage du cours<text:bookmark-end text:name="__RefHeading___rapport_de_calibrage_du_cours_3"/><text:bookmark-end text:name="rapport_de_calibrage_du_cours"/></text:h>
      <text:p text:style-name="Text_20_body">Tableau de restitution de calibrage du cours pour estimation de la charge (et analyses économiques en suivant) :</text:p>
      <text:p text:style-name="Text_20_body">tableau de rendu de calibrage pédagogique avec :</text:p>
      <text:list text:style-name="List_20_1" text:continue-numbering="false">
        <text:list-item>
          <text:p text:style-name="List_20_1_Content_First"> <text:span text:style-name="Strong_20_Emphasis">Column 1 Temps forfaire apprenant :</text:span> Time allocated to the activity</text:p>
        </text:list-item>
        <text:list-item>
          <text:p text:style-name="List_20_1_Content_Last"> <text:span text:style-name="Strong_20_Emphasis">Column 2 : Source :</text:span> Crédit temps ou déclaratif (déclaré : autoestimé)</text:p>
        </text:list-item>
      </text:list>
      <text:p text:style-name="Text_20_body">Si déclaratif on affecte un temps pédagogique à l'activité ou à la ressources , mais c'est le temps déclaré par l'apprenant (en frontal de son parcours) qui devient le temps de référence qui sera indiqué dans le rapport, sauf si vous forcez “temps forfaire imposé” (voir le guide d'utilisation). </text:p>
      <text:list text:style-name="List_20_1" text:continue-numbering="false">
        <text:list-item>
          <text:p text:style-name="List_20_1_Content_First"><text:span text:style-name="Strong_20_Emphasis"> Column 3 Temps tutoral par activité   :</text:span> Temps global de tutorat sur l'activité (exemple animation globale d'un forum)</text:p>
        </text:list-item>
        <text:list-item>
          <text:p text:style-name="List_20_1_Content"> <text:span text:style-name="Strong_20_Emphasis">Column 4 Temps tutoral par apprenant :</text:span> Temps tutoral affecté par étudiant ( exemple réponses personnalisés aux étudiants dans un forum) X nombre d'étudiants inscrits au cours</text:p>
        </text:list-item>
        <text:list-item>
          <text:p text:style-name="List_20_1_Content"> <text:span text:style-name="Strong_20_Emphasis">Column 5 Temps tutoral cumulé   :</text:span> Cumul des temps de tutorat</text:p>
        </text:list-item>
        <text:list-item/>
      </text:list>
      <text:p text:style-name="Text_20_body">And at the bottom of the page</text:p>
      <text:list text:style-name="List_20_1" text:continue-numbering="false">
        <text:list-item>
          <text:p text:style-name="List_20_1_Content_First"> <text:span text:style-name="Strong_20_Emphasis">Temps pédagogique équivalent total :</text:span> Cumul des temps forfaitaires apprenants</text:p>
        </text:list-item>
        <text:list-item>
          <text:p text:style-name="List_20_1_Content_Last"> <text:span text:style-name="Strong_20_Emphasis">Dont temps estimés :</text:span> le cumul des temps dont la source est “estimé” (c'est dire estimé par l'étudiant et déclaré comme tel) </text:p>
        </text:list-item>
      </text:list>
      <text:p text:style-name="Text_20_body"><draw:frame draw:style-name="media" draw:name="2" text:anchor-type="as-char" draw:z-index="2" svg:width="" svg:rel-width="100%" svg:height="0cm"><draw:image xlink:href="Pictures/6429eebfcbd2dcc1a1ba79c7f50ee4e4.svg" xlink:type="simple" xlink:show="embed" xlink:actuate="onLoad"/></draw:frame> <text:span text:style-name="Emphasis">Nota :</text:span> Par définition si on et au déclaré on ne peut activer le forfait, donc  cette somme n'est pas calculable</text:p>
      <text:list text:style-name="List_20_1" text:continue-numbering="false">
        <text:list-item>
          <text:p text:style-name="LastListParagraph_List_20_1_Content_First"> <text:span text:style-name="Strong_20_Emphasis">Temps tutorat estimé :</text:span> Cumul des temps cumulés par ligne</text:p>
        </text:list-item>
      </text:list>
      <text:p text:style-name="Text_20_body"><draw:frame draw:style-name="mediacenter" draw:name="3" text:anchor-type="paragraph" draw:z-index="3" svg:width="" svg:rel-width="100%" svg:height="0cm"><draw:image xlink:href="/var/www/docsen.activeprolearn.com-librarian/data/media/mod/learningtimecheck/rapport-calibrage-cours.png" xlink:type="simple" xlink:show="embed" xlink:actuate="onLoad"/></draw:frame></text:p>
      <text:h text:style-name="Heading_20_3" text:outline-level="3"><text:bookmark-start text:name="__RefHeading___rapport_de_tutorat_realise_4"/><text:bookmark-start text:name="rapport_de_tutorat_realise"/>Rapport de tutorat réalisé<text:bookmark-end text:name="__RefHeading___rapport_de_tutorat_realise_4"/><text:bookmark-end text:name="rapport_de_tutorat_realise"/></text:h>
      <text:p text:style-name="Text_20_body">Différentiel entre tutorat prévu et réalisé, tri possible par groupements et groupes.</text:p>
      <text:h text:style-name="Heading_20_3" text:outline-level="3"><text:bookmark-start text:name="__RefHeading___global_reports_batchs_5"/><text:bookmark-start text:name="global_reports_batchs"/>Global Reports (batchs)<text:bookmark-end text:name="__RefHeading___global_reports_batchs_5"/><text:bookmark-end text:name="global_reports_batchs"/></text:h>
      <text:p text:style-name="Text_20_body">The reporting system is a central system that allows you to schedule LTC reports over time, with the option of launching them immediately.</text:p>
      <text:h text:style-name="Heading_20_4" text:outline-level="4"><text:bookmark-start text:name="__RefHeading___settings_6"/><text:bookmark-start text:name="settings"/>Settings<text:bookmark-end text:name="__RefHeading___settings_6"/><text:bookmark-end text:name="settings"/></text:h>
      <text:list text:style-name="List_20_1" text:continue-numbering="false">
        <text:list-item>
          <text:p text:style-name="LastListParagraph_List_20_1_Content_First">  <text:span text:style-name="Strong_20_Emphasis">Share batch :</text:span> Check box . By enabling sharing, you allow other users with access to the batch service to see this schedule and retrieve its results.</text:p>
        </text:list-item>
      </text:list>
      <text:list text:style-name="List_20_1" text:continue-numbering="false">
        <text:list-item>
          <text:p text:style-name="LastListParagraph_List_20_1_Content_First">  <text:span text:style-name="Strong_20_Emphasis">Name :</text:span> Name of your choice </text:p>
        </text:list-item>
      </text:list>
      <text:list text:style-name="List_20_1" text:continue-numbering="false">
        <text:list-item>
          <text:p text:style-name="LastListParagraph_List_20_1_Content_First"> <text:span text:style-name="Strong_20_Emphasis">Report type  :</text:span> Choice in drop-down list: By users, by course or by cohort</text:p>
        </text:list-item>
      </text:list>
      <text:list text:style-name="List_20_1" text:continue-numbering="false">
        <text:list-item>
          <text:p text:style-name="LastListParagraph_List_20_1_Content_First"> <text:span text:style-name="Strong_20_Emphasis">User :</text:span> Choose the relevant user from the drop-down list</text:p>
        </text:list-item>
      </text:list>
      <text:list text:style-name="List_20_1" text:continue-numbering="false">
        <text:list-item>
          <text:p text:style-name="LastListParagraph_List_20_1_Content_First"> <text:span text:style-name="Strong_20_Emphasis">Batch details :</text:span> Check box. If the box is not checked, then the batch produces a single summary document on the chosen type. If enabled, the given data is scanned to produce a detail document for each row. If the box is checked, the output result will be a ZIP with all PDFs.</text:p>
        </text:list-item>
      </text:list>
      <text:list text:style-name="List_20_1" text:continue-numbering="false">
        <text:list-item>
          <text:p text:style-name="LastListParagraph_List_20_1_Content_First"> <text:span text:style-name="Strong_20_Emphasis">Batch options:</text:span> This field stores an image of your mark extraction context filter. With the ability to enter and edit filter elements, such as on the generation options screen of the “view progress” section. Example: “startrange”: “0”, “endrange”: “0”, where zero is replaced by a Unix Time Stamp.  <text:a xlink:type="simple" xlink:href="http://www.unixtimestamp.com/" text:style-name="Internet_20_link" text:visited-style-name="Visited_20_Internet_20_Link">See here info and translation</text:a></text:p>
        </text:list-item>
      </text:list>
      <text:list text:style-name="List_20_1" text:continue-numbering="false">
        <text:list-item>
          <text:p text:style-name="LastListParagraph_List_20_1_Content_First"> <text:span text:style-name="Strong_20_Emphasis">Filters :</text:span> This field stores an image of the filter on users that you have defined in session. With the ability to enter and edit items, such as on the screen of the section “See the progress”.</text:p>
        </text:list-item>
      </text:list>
      <text:list text:style-name="List_20_1" text:continue-numbering="false">
        <text:list-item>
          <text:p text:style-name="LastListParagraph_List_20_1_Content_First"> <text:span text:style-name="Strong_20_Emphasis">Hour:</text:span> At what time the CRON will execute your batch (s)</text:p>
        </text:list-item>
      </text:list>
      <text:list text:style-name="List_20_1" text:continue-numbering="false">
        <text:list-item>
          <text:p text:style-name="LastListParagraph_List_20_1_Content_First"> <text:span text:style-name="Strong_20_Emphasis">Delay for repetition :</text:span> If this field is completed with the default value “Only one export”, then the batch only executes once and is deleted from the system. If this field contains a NUMERIC value, then this value indicates the number of minutes that will separate two successive executions of this batch. Note that in this case, the scheduled time of the batch is changed at each restart.</text:p>
        </text:list-item>
      </text:list>
      <text:list text:style-name="List_20_1" text:continue-numbering="false">
        <text:list-item>
          <text:p text:style-name="LastListParagraph_List_20_1_Content_First"> <text:span text:style-name="Strong_20_Emphasis">generate :</text:span> Choose PDF, Excel CSV ou XML</text:p>
        </text:list-item>
      </text:list>
      <text:list text:style-name="List_20_1" text:continue-numbering="false">
        <text:list-item>
          <text:p text:style-name="LastListParagraph_List_20_1_Content_First"> <text:span text:style-name="Strong_20_Emphasis">Emails to notify :</text:span> emails list to notify, comma separation</text:p>
        </text:list-item>
      </text:list>
      <text:p text:style-name="Text_20_body"><draw:frame draw:style-name="mediacenter" draw:name="4" text:anchor-type="paragraph" draw:z-index="4" svg:width="" svg:rel-width="100%" svg:height="0cm"><draw:image xlink:href="/var/www/docsen.activeprolearn.com-librarian/data/media/mod/learningtimecheck/batch.png" xlink:type="simple" xlink:show="embed" xlink:actuate="onLoad"/></draw:frame></text:p>
      <text:h text:style-name="Heading_20_4" text:outline-level="4"><text:bookmark-start text:name="__RefHeading___illustrationbatch_launching_7"/><text:bookmark-start text:name="illustrationbatch_launching"/>Illustration : batch launching<text:bookmark-end text:name="__RefHeading___illustrationbatch_launching_7"/><text:bookmark-end text:name="illustrationbatch_launching"/></text:h>
      <text:p text:style-name="Text_20_body"><draw:frame draw:style-name="mediacenter" draw:name="5" text:anchor-type="paragraph" draw:z-index="5" svg:width="" svg:rel-width="100%" svg:height="0cm"><draw:image xlink:href="/var/www/docsen.activeprolearn.com-librarian/data/media/mod/learningtimecheck/batch-work.png" xlink:type="simple" xlink:show="embed" xlink:actuate="onLoad"/></draw:frame></text:p>
      <text:h text:style-name="Heading_20_4" text:outline-level="4"><text:bookmark-start text:name="__RefHeading___illustrationbatch_result_8"/><text:bookmark-start text:name="illustrationbatch_result"/>Illustration : batch result<text:bookmark-end text:name="__RefHeading___illustrationbatch_result_8"/><text:bookmark-end text:name="illustrationbatch_result"/></text:h>
      <text:p text:style-name="Text_20_body"><draw:frame draw:style-name="mediacenter" draw:name="6" text:anchor-type="paragraph" draw:z-index="6" svg:width="" svg:rel-width="100%" svg:height="0cm"><draw:image xlink:href="/var/www/docsen.activeprolearn.com-librarian/data/media/mod/learningtimecheck/batch-result.png" xlink:type="simple" xlink:show="embed" xlink:actuate="onLoad"/></draw:frame></text:p>
      <text:h text:style-name="Heading_20_3" text:outline-level="3"><text:bookmark-start text:name="__RefHeading___other_guides_9"/><text:bookmark-start text:name="other_guides"/>Other guides<text:bookmark-end text:name="__RefHeading___other_guides_9"/><text:bookmark-end text:name="other_guides"/></text:h>
      <text:list text:style-name="List_20_1" text:continue-numbering="false">
        <text:list-item>
          <text:p text:style-name="LastListParagraph_List_20_1_Content_First"> <text:a xlink:type="simple" xlink:href="https://docsen.activeprolearn.com/doku.php?id=mod:learningtimecheck:userguide-reglages" text:style-name="Internet_20_link" text:visited-style-name="Visited_20_Internet_20_Link">LTC specific settings</text:a></text:p>
        </text:list-item>
      </text:list>
      <text:p text:style-name="Horizontal_20_Line"/>
      <text:h text:style-name="Heading_20_3" text:outline-level="3"><text:bookmark-start text:name="__RefHeading___credits_10"/><text:bookmark-start text:name="credits"/>Credits<text:bookmark-end text:name="__RefHeading___credits_10"/><text:bookmark-end text:name="credits"/></text:h>
      <text:list text:style-name="List_20_1" text:continue-numbering="false">
        <text:list-item>
          <text:p text:style-name="List_20_1_Content_First"> Valéry Frémaux (valery@activeprolearn.com)- Developments and tests</text:p>
        </text:list-item>
        <text:list-item>
          <text:p text:style-name="List_20_1_Content_Last"> Florence Labord (florence@activeprolearn.com) : Documentation and fonctionnal review</text:p>
        </text:list-item>
      </text:list>
      <text:p text:style-name="Horizontal_20_Line"/>
      <text:p text:style-name="Text_20_body"><text:a xlink:type="simple" xlink:href="https://docsen.activeprolearn.com/doku.php?id=mod:learningtimecheck:userguide" text:style-name="Internet_20_link" text:visited-style-name="Visited_20_Internet_20_Link">Back to User Guide </text:a> - <text:a xlink:type="simple" xlink:href="https://docsen.activeprolearn.com/doku.php?id=mod:learningtimecheck" text:style-name="Internet_20_link" text:visited-style-name="Visited_20_Internet_20_Link">Back to Learning Time Check component</text:a> - <text:a xlink:type="simple" xlink:href="https://docsen.activeprolearn.com/doku.php?id=plugins" text:style-name="Internet_20_link" text:visited-style-name="Visited_20_Internet_20_Link">Back to plugins index</text:a> - <text:a xlink:type="simple" xlink:href="https://docsen.activeprolearn.com/doku.php?id=start" text:style-name="Internet_20_link" text:visited-style-name="Visited_20_Internet_20_Link">Back to catalogue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30:32</meta:creation-date>
    <dc:creator>Generated</dc:creator>
    <dc:date>2026-08-31T08::30:32</dc:date>
    <dc:language>en-US</dc:language>
    <meta:editing-cycles>1</meta:editing-cycles>
    <meta:editing-duration>PT0S</meta:editing-duration>
    <dc:title>mod_retained:learningtimecheck:userguide-rapports</dc:title>
  </office:meta>
</office:document-meta>
</file>