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f9e7e85fd674895df6082db9279e021.png"/>
  <manifest:file-entry manifest:media-type="image/png" manifest:full-path="Pictures/f100ff09292f26cf0f2616da3900599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mod_retained:learningtimecheck:screens"/><text:bookmark-start text:name="__RefHeading___page_a_supprimer_1"/><text:bookmark-start text:name="page_a_supprimer"/>page à supprimer<text:bookmark-end text:name="__RefHeading___page_a_supprimer_1"/><text:bookmark-end text:name="page_a_supprimer"/></text:h>
      <text:p text:style-name="Text_20_body">Exemple cas d'usage :</text:p>
      <text:p text:style-name="Text_20_body"><draw:frame draw:style-name="media" draw:name="0" text:anchor-type="as-char" draw:z-index="0" svg:width="13.229166666667cm" svg:height="13.229166666667cm"><draw:image xlink:href="Pictures/df9e7e85fd674895df6082db9279e021.png" xlink:type="simple" xlink:show="embed" xlink:actuate="onLoad"/></draw:frame></text:p>
      <text:p text:style-name="Text_20_body">Dans cet exemple, l'étudiant devait marquer une activité comme achevée, puis l'enseignant devait confirmer l'assiduité de l'apprenant en contremarquant l'activité. Par le contremarquage, l'enseignant affirme que l'apprenant a bien effectué </text:p>
      <text:h text:style-name="Heading_20_3" text:outline-level="3"><text:bookmark-start text:name="__RefHeading___vue_de_l_enseignant_2"/><text:bookmark-start text:name="vue_de_l_enseignant"/>Vue de l'enseignant<text:bookmark-end text:name="__RefHeading___vue_de_l_enseignant_2"/><text:bookmark-end text:name="vue_de_l_enseignant"/></text:h>
      <text:p text:style-name="Text_20_body"><draw:frame draw:style-name="media" draw:name="1" text:anchor-type="as-char" draw:z-index="1" svg:width="13.229166666667cm" svg:height="12.56893099199cm"><draw:image xlink:href="Pictures/f100ff09292f26cf0f2616da39005995.png" xlink:type="simple" xlink:show="embed" xlink:actuate="onLoad"/></draw:frame></text:p>
      <text:p text:style-name="Text_20_body">Il s'agit de la vue de l'enseignant sur l'étudiant 1.</text:p>
      <text:p text:style-name="Text_20_body"><text:a xlink:type="simple" xlink:href="https://docsen.activeprolearn.com/doku.php?id=mod:learningtimecheck:userguide" text:style-name="Internet_20_link" text:visited-style-name="Visited_20_Internet_20_Link">Revenir au sommaire du guide utilisateu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23::19:55</meta:creation-date>
    <dc:creator>Generated</dc:creator>
    <dc:date>2026-09-01T23::19:55</dc:date>
    <dc:language>en-US</dc:language>
    <meta:editing-cycles>1</meta:editing-cycles>
    <meta:editing-duration>PT0S</meta:editing-duration>
    <dc:title>mod_retained:learningtimecheck:screens</dc:title>
  </office:meta>
</office:document-meta>
</file>