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5915ee0f9651357b6cc72fc5551072.png"/>
  <manifest:file-entry manifest:media-type="image/png" manifest:full-path="Pictures/2ab441eb759726c700000f562d23bc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_retained:formatpag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1" text:outline-level="1"><text:bookmark-start text:name="__RefHeading___format_page_2"/><text:bookmark-start text:name="format_page"/>Format page<text:bookmark-end text:name="__RefHeading___format_page_2"/><text:bookmark-end text:name="format_page"/></text:h>
      <text:p text:style-name="Text_20_body">Le format page ou flexipage permet un affichage en mode “page à page” avec une navigation avant/arrière au sein des pages.</text:p>
      <text:p text:style-name="Horizontal_20_Line"/>
      <text:p text:style-name="Text_20_body">Exemple de rendu d'une page de cours</text:p>
      <text:p text:style-name="Text_20_body"><draw:frame draw:style-name="mediacenter" draw:name="0" text:anchor-type="paragraph" draw:z-index="0" svg:width="18.520833333333cm" style:rel-width="100%" svg:height="8.091500116877cm" style:rel-height="scale"><draw:image xlink:href="Pictures/865915ee0f9651357b6cc72fc5551072.png" xlink:type="simple" xlink:show="embed" xlink:actuate="onLoad"/></draw:frame></text:p>
      <text:p text:style-name="Text_20_body">Exemple de rendu d'une page de couverture de cours avec le lien page suivante seulement</text:p>
      <text:p text:style-name="Text_20_body"><draw:frame draw:style-name="mediacenter" draw:name="1" text:anchor-type="paragraph" draw:z-index="1" svg:width="18.520833333333cm" style:rel-width="100%" svg:height="14.816666666667cm" style:rel-height="scale"><draw:image xlink:href="Pictures/2ab441eb759726c700000f562d23bcb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50:11</meta:creation-date>
    <dc:creator>Generated</dc:creator>
    <dc:date>2026-08-31T06::50:11</dc:date>
    <dc:language>en-US</dc:language>
    <meta:editing-cycles>1</meta:editing-cycles>
    <meta:editing-duration>PT0S</meta:editing-duration>
    <dc:title>mod_retained:formatpage</dc:title>
  </office:meta>
</office:document-meta>
</file>