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22b881c0cd81f2f5e4acc8441ecfb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userguide"/><text:bookmark-start text:name="__RefHeading___user_guide_1"/><text:bookmark-start text:name="user_guide"/>User guide<text:bookmark-end text:name="__RefHeading___user_guide_1"/><text:bookmark-end text:name="user_guide"/></text:h>
      <text:h text:style-name="Heading_20_2" text:outline-level="2"><text:bookmark-start text:name="__RefHeading___course_elements_2"/><text:bookmark-start text:name="course_elements"/>Course Elements<text:bookmark-end text:name="__RefHeading___course_elements_2"/><text:bookmark-end text:name="course_element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ext:a xlink:type="simple" xlink:href="https://docsen.activeprolearn.com/doku.php?id=mod:customlabel:useimportant" text:style-name="Internet_20_link" text:visited-style-name="Visited_20_Internet_20_Link">General presentation of the course elements</text:a></text:p>
      <text:h text:style-name="Heading_20_3" text:outline-level="3"><text:bookmark-start text:name="__RefHeading___meta_elements_4"/><text:bookmark-start text:name="meta_elements"/>Meta elements<text:bookmark-end text:name="__RefHeading___meta_elements_4"/><text:bookmark-end text:name="meta_elements"/></text:h>
      <text:p text:style-name="Text_20_body">Former two element are generaly used in top section or cover page of a course. Latter two elements are used to help coordination between course assessors or designers.</text:p>
      <text:list text:style-name="List_20_1" text:continue-numbering="false">
        <text:list-item>
          <text:p text:style-name="List_20_1_Content_First"> <text:a xlink:type="simple" xlink:href="https://docsen.activeprolearn.com/doku.php?id=mod:customlabel:courseinfo" text:style-name="Internet_20_link" text:visited-style-name="Visited_20_Internet_20_Link">Information about course</text:a></text:p>
        </text:list-item>
        <text:list-item>
          <text:p text:style-name="List_20_1_Content"> <text:a xlink:type="simple" xlink:href="https://docsen.activeprolearn.com/doku.php?id=mod:customlabel:authorinfo" text:style-name="Internet_20_link" text:visited-style-name="Visited_20_Internet_20_Link">Information about authors</text:a></text:p>
        </text:list-item>
        <text:list-item>
          <text:p text:style-name="List_20_1_Content"> <text:a xlink:type="simple" xlink:href="https://docsen.activeprolearn.com/doku.php?id=mod:customlabel:pedagogicadvice" text:style-name="Internet_20_link" text:visited-style-name="Visited_20_Internet_20_Link">Pedagogic advice</text:a></text:p>
        </text:list-item>
        <text:list-item>
          <text:p text:style-name="List_20_1_Content_Last"> <text:a xlink:type="simple" xlink:href="https://docsen.activeprolearn.com/doku.php?id=mod:customlabel:authornote" text:style-name="Internet_20_link" text:visited-style-name="Visited_20_Internet_20_Link">Authoring note</text:a></text:p>
        </text:list-item>
      </text:list>
      <text:h text:style-name="Heading_20_3" text:outline-level="3"><text:bookmark-start text:name="__RefHeading___structural_elements_5"/><text:bookmark-start text:name="structural_elements"/>Structural Elements<text:bookmark-end text:name="__RefHeading___structural_elements_5"/><text:bookmark-end text:name="structural_elements"/></text:h>
      <text:p text:style-name="Text_20_body">Those elements structurates the visual organization of the course page content. they are essentially intended to render as titles. They are provided here in a usual hierarchical order, but we experienced sometime some alternate semantic ordering of the levels. This is not impacting the element concept in itself.</text:p>
      <text:list text:style-name="List_20_1" text:continue-numbering="false">
        <text:list-item>
          <text:p text:style-name="List_20_1_Content_First"> <text:a xlink:type="simple" xlink:href="https://docsen.activeprolearn.com/doku.php?id=mod:customlabel:courseheading" text:style-name="Internet_20_link" text:visited-style-name="Visited_20_Internet_20_Link">Course heading</text:a></text:p>
        </text:list-item>
        <text:list-item>
          <text:p text:style-name="List_20_1_Content"> <text:a xlink:type="simple" xlink:href="https://docsen.activeprolearn.com/doku.php?id=mod:customlabel:sectionheading" text:style-name="Internet_20_link" text:visited-style-name="Visited_20_Internet_20_Link">Section header</text:a></text:p>
        </text:list-item>
        <text:list-item>
          <text:p text:style-name="List_20_1_Content"> <text:a xlink:type="simple" xlink:href="https://docsen.activeprolearn.com/doku.php?id=mod:customlabel:sequenceheading" text:style-name="Internet_20_link" text:visited-style-name="Visited_20_Internet_20_Link">Sequence header</text:a></text:p>
        </text:list-item>
        <text:list-item>
          <text:p text:style-name="List_20_1_Content_Last"> <text:a xlink:type="simple" xlink:href="https://docsen.activeprolearn.com/doku.php?id=mod:customlabel:unitheading" text:style-name="Internet_20_link" text:visited-style-name="Visited_20_Internet_20_Link">Content unit header</text:a></text:p>
        </text:list-item>
      </text:list>
      <text:h text:style-name="Heading_20_3" text:outline-level="3"><text:bookmark-start text:name="__RefHeading___generic_elements_6"/><text:bookmark-start text:name="generic_elements"/>Generic Elements<text:bookmark-end text:name="__RefHeading___generic_elements_6"/><text:bookmark-end text:name="generic_elements"/></text:h>
      <text:list text:style-name="List_20_1" text:continue-numbering="false">
        <text:list-item>
          <text:p text:style-name="List_20_1_Content_First"> <text:a xlink:type="simple" xlink:href="https://docsen.activeprolearn.com/doku.php?id=mod:customlabel:comment" text:style-name="Internet_20_link" text:visited-style-name="Visited_20_Internet_20_Link">Comment box</text:a></text:p>
        </text:list-item>
        <text:list-item>
          <text:p text:style-name="List_20_1_Content"> <text:a xlink:type="simple" xlink:href="https://docsen.activeprolearn.com/doku.php?id=mod:customlabel:important" text:style-name="Internet_20_link" text:visited-style-name="Visited_20_Internet_20_Link">Important !</text:a></text:p>
        </text:list-item>
        <text:list-item>
          <text:p text:style-name="List_20_1_Content_Last"> <text:a xlink:type="simple" xlink:href="https://docsen.activeprolearn.com/doku.php?id=mod:customlabel:text" text:style-name="Internet_20_link" text:visited-style-name="Visited_20_Internet_20_Link">Simple text (2 reading levels)</text:a></text:p>
        </text:list-item>
      </text:list>
      <text:h text:style-name="Heading_20_3" text:outline-level="3"><text:bookmark-start text:name="__RefHeading___pedagogic_elements_7"/><text:bookmark-start text:name="pedagogic_elements"/>Pedagogic elements<text:bookmark-end text:name="__RefHeading___pedagogic_elements_7"/><text:bookmark-end text:name="pedagogic_elements"/></text:h>
      <text:p text:style-name="Text_20_body">These elements are content pedagogic bricks and allow a nice unity of the course content with clear markers.</text:p>
      <text:list text:style-name="List_20_1" text:continue-numbering="false">
        <text:list-item>
          <text:p text:style-name="List_20_1_Content_First"> <text:a xlink:type="simple" xlink:href="https://docsen.activeprolearn.com/doku.php?id=mod:customlabel:keypoints" text:style-name="Internet_20_link" text:visited-style-name="Visited_20_Internet_20_Link">Key points</text:a></text:p>
        </text:list-item>
        <text:list-item>
          <text:p text:style-name="List_20_1_Content"> <text:a xlink:type="simple" xlink:href="https://docsen.activeprolearn.com/doku.php?id=mod:customlabel:worktodo" text:style-name="Internet_20_link" text:visited-style-name="Visited_20_Internet_20_Link">Work to do</text:a></text:p>
        </text:list-item>
        <text:list-item>
          <text:p text:style-name="List_20_1_Content"> <text:a xlink:type="simple" xlink:href="https://docsen.activeprolearn.com/doku.php?id=mod:customlabel:definition" text:style-name="Internet_20_link" text:visited-style-name="Visited_20_Internet_20_Link">Definition</text:a></text:p>
        </text:list-item>
        <text:list-item>
          <text:p text:style-name="List_20_1_Content"> <text:a xlink:type="simple" xlink:href="https://docsen.activeprolearn.com/doku.php?id=mod:customlabel:example" text:style-name="Internet_20_link" text:visited-style-name="Visited_20_Internet_20_Link">Example</text:a></text:p>
        </text:list-item>
        <text:list-item>
          <text:p text:style-name="List_20_1_Content"> <text:a xlink:type="simple" xlink:href="https://docsen.activeprolearn.com/doku.php?id=mod:customlabel:fundamental" text:style-name="Internet_20_link" text:visited-style-name="Visited_20_Internet_20_Link">Fundamental knowledge</text:a></text:p>
        </text:list-item>
        <text:list-item>
          <text:p text:style-name="List_20_1_Content"> <text:a xlink:type="simple" xlink:href="https://docsen.activeprolearn.com/doku.php?id=mod:customlabel:information" text:style-name="Internet_20_link" text:visited-style-name="Visited_20_Internet_20_Link">Information</text:a></text:p>
        </text:list-item>
        <text:list-item>
          <text:p text:style-name="List_20_1_Content"> <text:a xlink:type="simple" xlink:href="https://docsen.activeprolearn.com/doku.php?id=mod:customlabel:method" text:style-name="Internet_20_link" text:visited-style-name="Visited_20_Internet_20_Link">Method</text:a></text:p>
        </text:list-item>
        <text:list-item>
          <text:p text:style-name="List_20_1_Content"> <text:a xlink:type="simple" xlink:href="https://docsen.activeprolearn.com/doku.php?id=mod:customlabel:localgoals" text:style-name="Internet_20_link" text:visited-style-name="Visited_20_Internet_20_Link">Local goals</text:a></text:p>
        </text:list-item>
        <text:list-item>
          <text:p text:style-name="List_20_1_Content"> <text:a xlink:type="simple" xlink:href="https://docsen.activeprolearn.com/doku.php?id=mod:customlabel:question" text:style-name="Internet_20_link" text:visited-style-name="Visited_20_Internet_20_Link">Question</text:a></text:p>
        </text:list-item>
        <text:list-item>
          <text:p text:style-name="List_20_1_Content"> <text:a xlink:type="simple" xlink:href="https://docsen.activeprolearn.com/doku.php?id=mod:customlabel:remind" text:style-name="Internet_20_link" text:visited-style-name="Visited_20_Internet_20_Link">Remind</text:a></text:p>
        </text:list-item>
        <text:list-item>
          <text:p text:style-name="List_20_1_Content"> <text:a xlink:type="simple" xlink:href="https://docsen.activeprolearn.com/doku.php?id=mod:customlabel:soluce" text:style-name="Internet_20_link" text:visited-style-name="Visited_20_Internet_20_Link">Soluce</text:a></text:p>
        </text:list-item>
        <text:list-item>
          <text:p text:style-name="List_20_1_Content"> <text:a xlink:type="simple" xlink:href="https://docsen.activeprolearn.com/doku.php?id=mod:customlabel:theorema" text:style-name="Internet_20_link" text:visited-style-name="Visited_20_Internet_20_Link">Theorema</text:a></text:p>
        </text:list-item>
        <text:list-item>
          <text:p text:style-name="List_20_1_Content"> <text:a xlink:type="simple" xlink:href="https://docsen.activeprolearn.com/doku.php?id=mod:customlabel:tricsadntips" text:style-name="Internet_20_link" text:visited-style-name="Visited_20_Internet_20_Link">Tips and tricks</text:a></text:p>
        </text:list-item>
        <text:list-item>
          <text:p text:style-name="List_20_1_Content_Last"> <text:a xlink:type="simple" xlink:href="https://docsen.activeprolearn.com/doku.php?id=mod:customlabel:seealso" text:style-name="Internet_20_link" text:visited-style-name="Visited_20_Internet_20_Link">See also</text:a></text:p>
        </text:list-item>
      </text:list>
      <text:h text:style-name="Heading_20_3" text:outline-level="3"><text:bookmark-start text:name="__RefHeading___special_elements_8"/><text:bookmark-start text:name="special_elements"/>Special elements<text:bookmark-end text:name="__RefHeading___special_elements_8"/><text:bookmark-end text:name="special_elements"/></text:h>
      <text:p text:style-name="Text_20_body">Those elements cannot fit into any of the preceding categories.</text:p>
      <text:list text:style-name="List_20_1" text:continue-numbering="false">
        <text:list-item>
          <text:p text:style-name="List_20_1_Content_First"> <text:a xlink:type="simple" xlink:href="https://docsen.activeprolearn.com/doku.php?id=mod:customlabel:courseclassifier" text:style-name="Internet_20_link" text:visited-style-name="Visited_20_Internet_20_Link">Course Classifier</text:a></text:p>
        </text:list-item>
        <text:list-item>
          <text:p text:style-name="List_20_1_Content"> <text:a xlink:type="simple" xlink:href="https://docsen.activeprolearn.com/doku.php?id=mod:customlabel:verticalspacer" text:style-name="Internet_20_link" text:visited-style-name="Visited_20_Internet_20_Link">Vertical column spacing (page format related)</text:a></text:p>
        </text:list-item>
        <text:list-item>
          <text:p text:style-name="List_20_1_Content_Last"> <text:a xlink:type="simple" xlink:href="https://docsen.activeprolearn.com/doku.php?id=mod:customlabel:contactpoint" text:style-name="Internet_20_link" text:visited-style-name="Visited_20_Internet_20_Link">Contact point</text:a></text:p>
        </text:list-item>
      </text:list>
      <text:h text:style-name="Heading_20_3" text:outline-level="3"><text:bookmark-start text:name="__RefHeading___standard_way_of_adding_a_course_element_into_the_course_9"/><text:bookmark-start text:name="standard_way_of_adding_a_course_element_into_the_course"/>Standard way of adding a course element into the course<text:bookmark-end text:name="__RefHeading___standard_way_of_adding_a_course_element_into_the_course_9"/><text:bookmark-end text:name="standard_way_of_adding_a_course_element_into_the_course"/></text:h>
      <text:list text:style-name="Numbering_20_1" text:continue-numbering="false">
        <text:list-item>
          <text:p text:style-name="Numbering_20_1_Content_First"> Switch the course in editing mode</text:p>
        </text:list-item>
        <text:list-item>
          <text:p text:style-name="Numbering_20_1_Content"> Click on an “Add an activity or resource” link</text:p>
        </text:list-item>
        <text:list-item>
          <text:p text:style-name="Numbering_20_1_Content"> Choose “Customlabel” in the resource choice list</text:p>
        </text:list-item>
        <text:list-item>
          <text:p text:style-name="Numbering_20_1_Content_Last"> When entering in the configuration form for the resource instance, choose the element subtype in the first top setting, and let the form reload to presnet you the specific settings for this type.</text:p>
        </text:list-item>
      </text:list>
      <text:p text:style-name="Text_20_body"><draw:frame draw:style-name="mediacenter" draw:name="1" text:anchor-type="paragraph" draw:z-index="1" svg:width="18.520833333333cm" style:rel-width="100%" svg:height="15.123747841105cm" style:rel-height="scale"><draw:image xlink:href="Pictures/322b881c0cd81f2f5e4acc8441ecfbb0.png" xlink:type="simple" xlink:show="embed" xlink:actuate="onLoad"/></draw:frame></text:p>
      <text:h text:style-name="Heading_20_3" text:outline-level="3"><text:bookmark-start text:name="__RefHeading___configuring_the_plugin_instance_10"/><text:bookmark-start text:name="configuring_the_plugin_instance"/>Configuring the plugin instance<text:bookmark-end text:name="__RefHeading___configuring_the_plugin_instance_10"/><text:bookmark-end text:name="configuring_the_plugin_instance"/></text:h>
      <text:list text:style-name="List_20_1" text:continue-numbering="false">
        <text:list-item>
          <text:p text:style-name="LastListParagraph_List_20_1_Content_First"> You will examine the specific settings for some course element subtypes, each one can have a distinct set of settings.</text:p>
        </text:list-item>
      </text:list>
      <text:p text:style-name="Horizontal_20_Line"/>
      <text:p text:style-name="Text_20_body">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51:13</meta:creation-date>
    <dc:creator>Generated</dc:creator>
    <dc:date>2026-08-24T18::51:13</dc:date>
    <dc:language>en-US</dc:language>
    <meta:editing-cycles>1</meta:editing-cycles>
    <meta:editing-duration>PT0S</meta:editing-duration>
    <dc:title>mod_retained:customlabel:userguide</dc:title>
  </office:meta>
</office:document-meta>
</file>