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cbefd447c841f91e08224b67730ab56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d_retained:customlabel:unitheading"/><text:bookmark-start text:name="__RefHeading___course_element_subtypeunit_heading_1"/><text:bookmark-start text:name="course_element_subtypeunit_heading"/>Course Element Subtype : Unit heading<text:bookmark-end text:name="__RefHeading___course_element_subtypeunit_heading_1"/><text:bookmark-end text:name="course_element_subtypeunit_heading"/></text:h>
      <text:p text:style-name="Text_20_body">Generaly a course unit is a big subdivision of a course (say, a course chapter). When using the <text:a xlink:type="simple" xlink:href="https://docsen.activeprolearn.com/doku.php?id=format:page" text:style-name="Internet_20_link" text:visited-style-name="Visited_20_Internet_20_Link">format de cours page</text:a> that allows dividing the course into several pages, this may be used to indroduce set of course pages arranged into a sub unit.</text:p>
      <text:p text:style-name="Text_20_body">If you are using standard course formats, you may choose to use units as subdivision of course sequence. Templates may be adjusted accordingly by the integrator to reflect adequate styling of this hierarchy organization.</text:p>
      <text:p text:style-name="Text_20_body"><draw:frame draw:style-name="mediacenter" draw:name="1" text:anchor-type="paragraph" draw:z-index="1" svg:width="14.710833333333cm" svg:height="4.0745833333333cm"><draw:image xlink:href="Pictures/cbefd447c841f91e08224b67730ab562.png" xlink:type="simple" xlink:show="embed" xlink:actuate="onLoad"/></draw:frame></text:p>
      <text:p text:style-name="Horizontal_20_Line"/>
      <text:p text:style-name="Text_20_body">
<text:a xlink:type="simple" xlink:href="https://docsen.activeprolearn.com/doku.php?id=mod:customlabel:userguide" text:style-name="Internet_20_link" text:visited-style-name="Visited_20_Internet_20_Link">Back to user and pedagogic guide</text:a>- <text:a xlink:type="simple" xlink:href="https://docsen.activeprolearn.com/doku.php?id=mod:customlabel" text:style-name="Internet_20_link" text:visited-style-name="Visited_20_Internet_20_Link">Return to the component index</text:a>  -<text:a xlink:type="simple" xlink:href="https://docsen.activeprolearn.com/doku.php?id=plugins" text:style-name="Internet_20_link" text:visited-style-name="Visited_20_Internet_20_Link">Back to the general plugins index</text:a> - <text:a xlink:type="simple" xlink:href="https://docsen.activeprolearn.com/doku.php?id=start" text:style-name="Internet_20_link" text:visited-style-name="Visited_20_Internet_20_Link">Back to hom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21::11:44</meta:creation-date>
    <dc:creator>Generated</dc:creator>
    <dc:date>2026-08-31T21::11:44</dc:date>
    <dc:language>en-US</dc:language>
    <meta:editing-cycles>1</meta:editing-cycles>
    <meta:editing-duration>PT0S</meta:editing-duration>
    <dc:title>mod_retained:customlabel:unitheading</dc:title>
  </office:meta>
</office:document-meta>
</file>