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seealso"/><text:bookmark-start text:name="__RefHeading___course_element_subtypesee_also_1"/><text:bookmark-start text:name="course_element_subtypesee_also"/>Course Element Subtype : See also<text:bookmark-end text:name="__RefHeading___course_element_subtypesee_also_1"/><text:bookmark-end text:name="course_element_subtypesee_also"/></text:h>
      <text:p text:style-name="Text_20_body">L'élément pédagogique “Voir aussi” permet d'apporter à l'apprenant des ressources supplémentaires à celles qui sont déjà présentes dans le cours (documents, liens …etc.).</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imag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Voir aussi”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s éléments.</text:p>
        </text:list-item>
      </text:list>
      <text:h text:style-name="Heading_20_3" text:outline-level="3"><text:bookmark-start text:name="__RefHeading___formulaire_de_configuration_8"/><text:bookmark-start text:name="formulaire_de_configuration"/>Formulaire de configuration<text:bookmark-end text:name="__RefHeading___formulaire_de_configuration_8"/><text:bookmark-end text:name="formulaire_de_configuration"/></text:h>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3::53:21</meta:creation-date>
    <dc:creator>Generated</dc:creator>
    <dc:date>2026-09-01T03::53:21</dc:date>
    <dc:language>en-US</dc:language>
    <meta:editing-cycles>1</meta:editing-cycles>
    <meta:editing-duration>PT0S</meta:editing-duration>
    <dc:title>mod_retained:customlabel:seealso</dc:title>
  </office:meta>
</office:document-meta>
</file>