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4b50988b6811dd47b366f2ecbd283fb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customlabel:pedagogicadvice"/><text:bookmark-start text:name="__RefHeading___course_element_subtypepedagogic_advice_1"/><text:bookmark-start text:name="course_element_subtypepedagogic_advice"/>Course Element Subtype : Pedagogic advice<text:bookmark-end text:name="__RefHeading___course_element_subtypepedagogic_advice_1"/><text:bookmark-end text:name="course_element_subtypepedagogic_advice"/></text:h>
      <text:p text:style-name="Text_20_body">the <text:span text:style-name="Emphasis">Pedagogic advice</text:span> allows setting in the content flow notes that are intended to help teachers to use the course material. They are usually be written by course authors. The typical case is when a teaching organization centrally edit and build course material that is widely distributed.</text:p>
      <text:p text:style-name="Text_20_body">As for the <text:span text:style-name="Emphasis"><text:a xlink:type="simple" xlink:href="https://docsen.activeprolearn.com/doku.php?id=mod:customlabel:authornote" text:style-name="Internet_20_link" text:visited-style-name="Visited_20_Internet_20_Link">Authoring note</text:a></text:span>, this element has restricted acces. <text:span text:style-name="Strong_20_Emphasis">It is not visible by students in the standard configuration.</text:span></text:p>
      <text:h text:style-name="Heading_20_3" text:outline-level="3"><text:bookmark-start text:name="__RefHeading___render_example_in_course_2"/><text:bookmark-start text:name="render_example_in_course"/>Render example in course<text:bookmark-end text:name="__RefHeading___render_example_in_course_2"/><text:bookmark-end text:name="render_example_in_course"/></text:h>
      <text:p text:style-name="Text_20_body"><draw:frame draw:style-name="mediacenter" draw:name="1" text:anchor-type="paragraph" draw:z-index="1" svg:width="13.387916666667cm" svg:height="5.08cm"><draw:image xlink:href="Pictures/4b50988b6811dd47b366f2ecbd283fb1.png" xlink:type="simple" xlink:show="embed" xlink:actuate="onLoad"/></draw:frame></text:p>
      <text:h text:style-name="Heading_20_3" text:outline-level="3"><text:bookmark-start text:name="__RefHeading___element_instance_configuration_3"/><text:bookmark-start text:name="element_instance_configuration"/>Element instance configuration<text:bookmark-end text:name="__RefHeading___element_instance_configuration_3"/><text:bookmark-end text:name="element_instance_configuration"/></text:h>
      <text:h text:style-name="Heading_20_3" text:outline-level="3"><text:bookmark-start text:name="__RefHeading___general_settings_element_specific_4"/><text:bookmark-start text:name="general_settings_element_specific"/>General settings (element specific)<text:bookmark-end text:name="__RefHeading___general_settings_element_specific_4"/><text:bookmark-end text:name="general_settings_element_specific"/></text:h>
      <text:list text:style-name="List_20_1" text:continue-numbering="false">
        <text:list-item>
          <text:p text:style-name="List_20_1_Content_First">  Choose “Pedagogic note” as the element type. (If the element had previous content, an alert will be triggered).</text:p>
        </text:list-item>
        <text:list-item>
          <text:p text:style-name="List_20_1_Content">  A new element name is computed if it was empty.</text:p>
        </text:list-item>
        <text:list-item>
          <text:p text:style-name="List_20_1_Content_Last">  Enter the note content.</text:p>
        </text:list-item>
      </text:list>
      <text:p text:style-name="Text_20_body"><text:span text:style-name="Strong_20_Emphasis">Visible at page load (option)</text:span></text:p>
      <text:p text:style-name="Text_20_body">If enabled, the note will be expanded when course page loads. this may be usefull for very important notices that teachers must read before starting to exploit the course material.</text:p>
      <text:p text:style-name="Text_20_body"><text:a xlink:type="simple" xlink:href="https://docsen.activeprolearn.com/doku.php?id=mod:customlabel:userguide" text:style-name="Internet_20_link" text:visited-style-name="Visited_20_Internet_20_Link">Return to the user guide index</text:a></text:p>
      <text:p text:style-name="Text_20_body"><text:a xlink:type="simple" xlink:href="https://docsen.activeprolearn.com/doku.php?id=mod:customlabel" text:style-name="Internet_20_link" text:visited-style-name="Visited_20_Internet_20_Link">Return to the component index</text:a> - <text:a xlink:type="simple" xlink:href="https://docsen.activeprolearn.com/doku.php?id=plugins" text:style-name="Internet_20_link" text:visited-style-name="Visited_20_Internet_20_Link">Return to the common plugin index</text:a> - <text:a xlink:type="simple" xlink:href="https://docsen.activeprolearn.com/doku.php?id=start" text:style-name="Internet_20_link" text:visited-style-name="Visited_20_Internet_20_Link">Back to ho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31:23</meta:creation-date>
    <dc:creator>Generated</dc:creator>
    <dc:date>2026-08-31T09::31:23</dc:date>
    <dc:language>en-US</dc:language>
    <meta:editing-cycles>1</meta:editing-cycles>
    <meta:editing-duration>PT0S</meta:editing-duration>
    <dc:title>mod_retained:customlabel:pedagogicadvice</dc:title>
  </office:meta>
</office:document-meta>
</file>