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37009a3a026297a3d26b24ac005f60a.png"/>
  <manifest:file-entry manifest:media-type="image/png" manifest:full-path="Pictures/aba4f6e48875c85c8fb2e0e914bc1b30.png"/>
  <manifest:file-entry manifest:media-type="image/png" manifest:full-path="Pictures/1ba51bba12053bb2c9a9efb0dee12e2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137009a3a026297a3d26b24ac005f60a.png" xlink:type="simple" xlink:show="embed" xlink:actuate="onLoad"/></draw:frame></text:p>
      <text:h text:style-name="Heading_20_2" text:outline-level="2"><text:bookmark text:name="mod_retained:customlabel:authorinfo"/><text:bookmark-start text:name="__RefHeading___course_element_subtypeinformation_about_authors_1"/><text:bookmark-start text:name="course_element_subtypeinformation_about_authors"/>Course Element Subtype : Information about authors<text:bookmark-end text:name="__RefHeading___course_element_subtypeinformation_about_authors_1"/><text:bookmark-end text:name="course_element_subtypeinformation_about_authors"/></text:h>
      <text:p text:style-name="Text_20_body">Cet élément de cours est particulièrement utile pour la mise en lumière du ou des auteurs du cours, ainsi que des contributeurs éventuels, notamment dans le milieu de l'enseignement supérieur.</text:p>
      <text:p text:style-name="Text_20_body">Dans le cadre de la formation continue, comme de l'enseignement universitaire,  il peut s'avérer un outil propice à rassurer et valoriser un chargé de cours externe en l'affichant nommément.</text:p>
      <text:p text:style-name="Text_20_body">Vous pouvez renseigner jusqu'à 3 auteurs, et choisir d'afficher optionnellement certains éléments, comme l'organisation et le service d'appartenance.</text:p>
      <text:p text:style-name="Text_20_body">Enfin, il est à noter que le titre de la table qui apparaît sur le cours en résultante peut-être changé, comme dans un des exemples ci-après.</text:p>
      <text:h text:style-name="Heading_20_3" text:outline-level="3"><text:bookmark-start text:name="__RefHeading___rendering_samples_in_course_2"/><text:bookmark-start text:name="rendering_samples_in_course"/>Rendering samples in course<text:bookmark-end text:name="__RefHeading___rendering_samples_in_course_2"/><text:bookmark-end text:name="rendering_samples_in_course"/></text:h>
      <text:p text:style-name="Text_20_body"><draw:frame draw:style-name="mediacenter" draw:name="1" text:anchor-type="paragraph" draw:z-index="1" svg:width="20.611041666667cm" style:rel-width="100%" svg:height="5.0535416666667cm" style:rel-height="scale"><draw:image xlink:href="Pictures/aba4f6e48875c85c8fb2e0e914bc1b30.png" xlink:type="simple" xlink:show="embed" xlink:actuate="onLoad"/></draw:frame></text:p>
      <text:p text:style-name="Text_20_body"><draw:frame draw:style-name="mediacenter" draw:name="2" text:anchor-type="paragraph" draw:z-index="2" svg:width="15.08125cm" svg:height="5.6091666666667cm"><draw:image xlink:href="Pictures/1ba51bba12053bb2c9a9efb0dee12e23.png" xlink:type="simple" xlink:show="embed" xlink:actuate="onLoad"/></draw:frame></text:p>
      <text:h text:style-name="Heading_20_3" text:outline-level="3"><text:bookmark-start text:name="__RefHeading___element_instance_configuration_3"/><text:bookmark-start text:name="element_instance_configuration"/>Element instance configuration<text:bookmark-end text:name="__RefHeading___element_instance_configuration_3"/><text:bookmark-end text:name="element_instance_configuration"/></text:h>
      <text:h text:style-name="Heading_20_4" text:outline-level="4"><text:bookmark-start text:name="__RefHeading___general_settings_element_specific_4"/><text:bookmark-start text:name="general_settings_element_specific"/>General settings (element specific)<text:bookmark-end text:name="__RefHeading___general_settings_element_specific_4"/><text:bookmark-end text:name="general_settings_element_specific"/></text:h>
      <text:list text:style-name="List_20_1" text:continue-numbering="false">
        <text:list-item>
          <text:p text:style-name="List_20_1_Content_First"> Sélectionner “information sur les auteurs” dans le type d'étiquette : Le nom de l'élément s'affiche par défaut. (Chaque élément de cours son nom propre).</text:p>
        </text:list-item>
        <text:list-item>
          <text:p text:style-name="List_20_1_Content"> Saisissez le nom de l'élément (optionnel : nom technique qui ne s'affichera pas sur le cours)</text:p>
        </text:list-item>
        <text:list-item>
          <text:p text:style-name="List_20_1_Content"> Saisissez le titre de la table que vous voulez voir apparaitre sur le cours.(ici : Les auteurs)</text:p>
        </text:list-item>
        <text:list-item>
          <text:p text:style-name="List_20_1_Content"> Saisissez le nom de l' auteur 1</text:p>
        </text:list-item>
        <text:list-item>
          <text:p text:style-name="List_20_1_Content"> Ajoutez une vignette d'illustrationde l'auteur 1 (optionnel)</text:p>
        </text:list-item>
        <text:list-item>
          <text:p text:style-name="List_20_1_Content"> Répétez ces deux dernières opérations pour les deux autres auteurs (optionnel)</text:p>
        </text:list-item>
        <text:list-item>
          <text:p text:style-name="List_20_1_Content"> Saisissez le nom de l'institution (optionnel)</text:p>
        </text:list-item>
        <text:list-item>
          <text:p text:style-name="List_20_1_Content"> Saisissez le nom du département(optionnel)</text:p>
        </text:list-item>
        <text:list-item>
          <text:p text:style-name="List_20_1_Content_Last"> Saisissez le nom du ou des contributeurs (optionnel)</text:p>
        </text:list-item>
      </text:list>
      <text:p text:style-name="Horizontal_20_Line"/>
      <text:p text:style-name="Text_20_body">
<text:a xlink:type="simple" xlink:href="https://docsen.activeprolearn.com/doku.php?id=mod:customlabel:userguide" text:style-name="Internet_20_link" text:visited-style-name="Visited_20_Internet_20_Link">Back to user and pedagogic guide</text:a>- <text:a xlink:type="simple" xlink:href="https://docsen.activeprolearn.com/doku.php?id=mod:customlabel" text:style-name="Internet_20_link" text:visited-style-name="Visited_20_Internet_20_Link">Return to the component index</text:a>  -<text:a xlink:type="simple" xlink:href="https://docsen.activeprolearn.com/doku.php?id=plugins" text:style-name="Internet_20_link" text:visited-style-name="Visited_20_Internet_20_Link">Back to the general plugins index</text:a> - <text:a xlink:type="simple" xlink:href="https://docsen.activeprolearn.com/doku.php?id=start" text:style-name="Internet_20_link" text:visited-style-name="Visited_20_Internet_20_Link">Back to home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3T01::16:31</meta:creation-date>
    <dc:creator>Generated</dc:creator>
    <dc:date>2026-09-13T01::16:31</dc:date>
    <dc:language>en-US</dc:language>
    <meta:editing-cycles>1</meta:editing-cycles>
    <meta:editing-duration>PT0S</meta:editing-duration>
    <dc:title>mod_retained:customlabel:authorinfo</dc:title>
  </office:meta>
</office:document-meta>
</file>