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1" text:outline-level="1"><text:bookmark text:name="mod:pdcertificate:installguide"/><text:bookmark-start text:name="__RefHeading___installation_guide_1"/><text:bookmark-start text:name="installation_guide"/>Installation Guide<text:bookmark-end text:name="__RefHeading___installation_guide_1"/><text:bookmark-end text:name="installation_guide"/></text:h>
      <text:h text:style-name="Heading_20_2" text:outline-level="2"><text:bookmark-start text:name="__RefHeading___pdcertificate_module_2"/><text:bookmark-start text:name="pdcertificate_module"/>PDCertificate Module<text:bookmark-end text:name="__RefHeading___pdcertificate_module_2"/><text:bookmark-end text:name="pdcertificate_module"/></text:h>
      <text:h text:style-name="Heading_20_3" text:outline-level="3"><text:bookmark-start text:name="__RefHeading___prerequisites_3"/><text:bookmark-start text:name="prerequisites"/>Prerequisites<text:bookmark-end text:name="__RefHeading___prerequisites_3"/><text:bookmark-end text:name="prerequisites"/></text:h>
      <text:p text:style-name="Text_20_body">The PDCertificate is a rich and complex module that needs an activation key to develop its full power.</text:p>
      <text:p text:style-name="Text_20_body">You will need twao major dependancies that are common to all APL plugins:</text:p>
      <text:list text:style-name="List_20_1" text:continue-numbering="false">
        <text:list-item>
          <text:p text:style-name="List_20_1_Content_First"> local_aplcore : A core API plugin for all APL plugins, that offers the APL Licence Management bridge</text:p>
        </text:list-item>
        <text:list-item>
          <text:p text:style-name="List_20_1_Content_Last"> local_aplpdf : Providing enhanced PDF Libraries, used to </text:p>
        </text:list-item>
      </text:list>
      <text:h text:style-name="Heading_20_4" text:outline-level="4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This module installs in the standard way: </text:p>
      <text:list text:style-name="Numbering_20_1" text:continue-numbering="false">
        <text:list-item>
          <text:p text:style-name="Numbering_20_1_Content_First"> Unzip the archive in the '/mod' directory of your Moodle installation.</text:p>
        </text:list-item>
        <text:list-item>
          <text:p text:style-name="Numbering_20_1_Content_Last"> Navigate to site administration notifications to logically install the component.</text:p>
        </text:list-item>
      </text:list>
      <text:h text:style-name="Heading_20_2" text:outline-level="2"><text:bookmark-start text:name="__RefHeading___central_configuration_5"/><text:bookmark-start text:name="central_configuration"/>Central configuration<text:bookmark-end text:name="__RefHeading___central_configuration_5"/><text:bookmark-end text:name="central_configuration"/></text:h>
      <text:h text:style-name="Heading_20_4" text:outline-level="4"><text:bookmark-start text:name="__RefHeading___group_propagation_default_6"/><text:bookmark-start text:name="group_propagation_default"/>Group propagation (default)<text:bookmark-end text:name="__RefHeading___group_propagation_default_6"/><text:bookmark-end text:name="group_propagation_default"/></text:h>
      <text:p text:style-name="Text_20_body">If this option is activated, then the propagation of the entries in the following courses of the issue of a certificate retains the class group scheme to which the user belongs in the course that contains the certificate. </text:p>
      <text:p text:style-name="Text_20_body">Any missing group in the next course (based on the name) will be created identically in the finish price.</text:p>
      <text:h text:style-name="Heading_20_3" text:outline-level="3"><text:bookmark-start text:name="__RefHeading___migration_of_certificates_community_version_to_training_certificates_7"/><text:bookmark-start text:name="migration_of_certificates_community_version_to_training_certificates"/>Migration of certificates (community version) to training certificates<text:bookmark-end text:name="__RefHeading___migration_of_certificates_community_version_to_training_certificates_7"/><text:bookmark-end text:name="migration_of_certificates_community_version_to_training_certificates"/></text:h>
      <text:p text:style-name="Text_20_body">Migration tooling is provided for the transformation of old instances of the Certificate module. However, this tooling only concerns a few versions of this module. </text:p>
      <text:p text:style-name="Text_20_body">Contact us for a specific history recovery project.</text:p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 : Développement &amp; tests</text:p>
        </text:list-item>
        <text:list-item>
          <text:p text:style-name="List_20_1_Content_Last"> Florence Labord (Florence@activeproLearn.com) : Documentation &amp; tests</text:p>
        </text:list-item>
      </text:list>
      <text:p text:style-name="Text_20_body"><text:a xlink:type="simple" xlink:href="https://docsen.activeprolearn.com/doku.php?id=mod:pdcertificate" text:style-name="Internet_20_link" text:visited-style-name="Visited_20_Internet_20_Link">Retour à l'index du composant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8::20:54</meta:creation-date>
    <dc:creator>Generated</dc:creator>
    <dc:date>2026-09-12T08::20:54</dc:date>
    <dc:language>en-US</dc:language>
    <meta:editing-cycles>1</meta:editing-cycles>
    <meta:editing-duration>PT0S</meta:editing-duration>
    <dc:title>mod:pdcertificate:installguide</dc:title>
  </office:meta>
</office:document-meta>
</file>