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b1d5883d19c63a6d481685182a1298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d:mplayer:userguide"/><text:bookmark-start text:name="__RefHeading___module_mplayerguide_d_utilisation_1"/><text:bookmark-start text:name="module_mplayerguide_d_utilisation"/>Module MPlayer  : Guide d'utilisation<text:bookmark-end text:name="__RefHeading___module_mplayerguide_d_utilisation_1"/><text:bookmark-end text:name="module_mplayerguide_d_utilisation"/></text:h>
      <text:p text:style-name="Text_20_body"><draw:frame draw:style-name="media" draw:name="0" text:anchor-type="as-char" draw:z-index="0" svg:width="13.229166666667cm" svg:height="5.6047232824427cm"><draw:image xlink:href="Pictures/6b1d5883d19c63a6d481685182a1298a.png" xlink:type="simple" xlink:show="embed" xlink:actuate="onLoad"/></draw:frame></text:p>
      <text:h text:style-name="Heading_20_3" text:outline-level="3"><text:bookmark-start text:name="__RefHeading___generaux_2"/><text:bookmark-start text:name="generaux"/>Généraux<text:bookmark-end text:name="__RefHeading___generaux_2"/><text:bookmark-end text:name="generaux"/></text:h>
      <text:p text:style-name="Text_20_body">1. Il s'agit du nom qui apparaitra dans la page du cours. </text:p>
      <text:p text:style-name="Text_20_body">2. C'est la description qui sera dans le cours.</text:p>
      <text:p text:style-name="Text_20_body">3. Si vous cochez cette option, la description apparaitra dans la page du cours. </text:p>
      <text:h text:style-name="Heading_20_3" text:outline-level="3"><text:bookmark-start text:name="__RefHeading___technologie_3"/><text:bookmark-start text:name="technologie"/>Technologie<text:bookmark-end text:name="__RefHeading___technologie_3"/><text:bookmark-end text:name="technologie"/></text:h>
      <text:p text:style-name="Text_20_body">4. En fonction de la technologie que vous choisissez (JWPlayer ou Flow player), les paramètres à configurer varieront. 
Nous allons donc détailler les différents paramètres pour chacunes des technologies. </text:p>
      <text:list text:style-name="List_20_1" text:continue-numbering="false">
        <text:list-item>
          <text:p text:style-name="LastListParagraph_List_20_1_Content_First"> <text:a xlink:type="simple" xlink:href="https://docsen.activeprolearn.com/doku.php?id=modmediaplayeruseflowplayer" text:style-name="Internet_20_link" text:visited-style-name="Visited_20_Internet_20_Link">Flow Player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docsen.activeprolearn.com/doku.php?id=modmediaplayerusejwplayer" text:style-name="Internet_20_link" text:visited-style-name="Visited_20_Internet_20_Link">JW Player</text:a></text:p>
        </text:list-item>
      </text:list>
      <text:p text:style-name="Text_20_body"><text:a xlink:type="simple" xlink:href="https://docsen.activeprolearn.com/doku.php?id=mod:mplayer" text:style-name="Internet_20_link" text:visited-style-name="Visited_20_Internet_20_Link">Revenir à l'index du composan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09::22:17</meta:creation-date>
    <dc:creator>Generated</dc:creator>
    <dc:date>2026-08-17T09::22:17</dc:date>
    <dc:language>en-US</dc:language>
    <meta:editing-cycles>1</meta:editing-cycles>
    <meta:editing-duration>PT0S</meta:editing-duration>
    <dc:title>mod:mplayer:userguide</dc:title>
  </office:meta>
</office:document-meta>
</file>