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ddb22de8ad8de7daffb5976c3a2558.jpg"/>
  <manifest:file-entry manifest:media-type="image/jpeg" manifest:full-path="Pictures/fd147ed81c64f40f2e76e540cd92c717.jpg"/>
  <manifest:file-entry manifest:media-type="image/jpeg" manifest:full-path="Pictures/b3c02b08c839b18f3f2486ab266c1a78.jpg"/>
  <manifest:file-entry manifest:media-type="image/jpeg" manifest:full-path="Pictures/184675e928d5648ff7202f48c8f7348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mplayer:install"/><text:bookmark-start text:name="__RefHeading___installation_guide_1"/><text:bookmark-start text:name="installation_guide"/>Installation Guide<text:bookmark-end text:name="__RefHeading___installation_guide_1"/><text:bookmark-end text:name="installation_guide"/></text:h>
      <text:h text:style-name="Heading_20_2" text:outline-level="2"><text:bookmark-start text:name="__RefHeading___module_mplayer_2"/><text:bookmark-start text:name="module_mplayer"/>Module MPlayer<text:bookmark-end text:name="__RefHeading___module_mplayer_2"/><text:bookmark-end text:name="module_mplayer"/></text:h>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This plugin installs the standard way: </text:p>
      <text:list text:style-name="Numbering_20_1" text:continue-numbering="false">
        <text:list-item>
          <text:p text:style-name="Numbering_20_1_Content_First"> Unzip archive into the 'mod' directory of Moodle</text:p>
        </text:list-item>
        <text:list-item>
          <text:p text:style-name="Numbering_20_1_Content_Last"> Browse to administration notifications to finish installation.</text:p>
        </text:list-item>
      </text:list>
      <text:h text:style-name="Heading_20_3" text:outline-level="3"><text:bookmark-start text:name="__RefHeading___global_settings_4"/><text:bookmark-start text:name="global_settings"/>Global settings<text:bookmark-end text:name="__RefHeading___global_settings_4"/><text:bookmark-end text:name="global_settings"/></text:h>
      <text:p text:style-name="Text_20_body">The global settings mostly deal with default values for many advanced parameters. </text:p>
      <text:p text:style-name="Text_20_body"><draw:frame draw:style-name="media" draw:name="0" text:anchor-type="as-char" draw:z-index="0" svg:width="17.409583333333cm" style:rel-width="100%" svg:height="12.038541666667cm" style:rel-height="scale"><draw:image xlink:href="Pictures/e3ddb22de8ad8de7daffb5976c3a2558.jpg" xlink:type="simple" xlink:show="embed" xlink:actuate="onLoad"/></draw:frame></text:p>
      <text:h text:style-name="Heading_20_4" text:outline-level="4"><text:bookmark-start text:name="__RefHeading___general_settings_5"/><text:bookmark-start text:name="general_settings"/>General settings<text:bookmark-end text:name="__RefHeading___general_settings_5"/><text:bookmark-end text:name="general_settings"/></text:h>
      <text:h text:style-name="Heading_20_5" text:outline-level="5"><text:bookmark-start text:name="__RefHeading___player_technology_6"/><text:bookmark-start text:name="player_technology"/>Player (technology)<text:bookmark-end text:name="__RefHeading___player_technology_6"/><text:bookmark-end text:name="player_technology"/></text:h>
      <text:p text:style-name="Text_20_body">Chooses the default technology used when creating a new instance. Both player may not provide exactly the same options, JW Player, f.e., natively is provided to play YouTube streams, but uses Flash tecnhology. flowplayer is provided in html5 technolgy, but may not support adaptative bitrate.</text:p>
      <text:h text:style-name="Heading_20_5" text:outline-level="5"><text:bookmark-start text:name="__RefHeading___show_debug_code_7"/><text:bookmark-start text:name="show_debug_code"/>Show debug code<text:bookmark-end text:name="__RefHeading___show_debug_code_7"/><text:bookmark-end text:name="show_debug_code"/></text:h>
      <text:p text:style-name="Text_20_body">Special feature for the full javascript API player setup (flowplayer). Displays the complete JS script for debugging prupose.</text:p>
      <text:h text:style-name="Heading_20_5" text:outline-level="5"><text:bookmark-start text:name="__RefHeading___teachers_can_choose_8"/><text:bookmark-start text:name="teachers_can_choose"/>Teachers can choose<text:bookmark-end text:name="__RefHeading___teachers_can_choose_8"/><text:bookmark-end text:name="teachers_can_choose"/></text:h>
      <text:p text:style-name="Text_20_body">If enabled, the teacher in the course may be allowed to switch the player technology for the instance.</text:p>
      <text:h text:style-name="Heading_20_5" text:outline-level="5"><text:bookmark-start text:name="__RefHeading___width_9"/><text:bookmark-start text:name="width"/>Width<text:bookmark-end text:name="__RefHeading___width_9"/><text:bookmark-end text:name="width"/></text:h>
      <text:p text:style-name="Text_20_body">Player expected width. Some external constraints such as theme or other layout situation may force this with not to be maintained.</text:p>
      <text:p text:style-name="Text_20_body">the value should be compatible with a CSS width: attribute, in percent or pixels.</text:p>
      <text:h text:style-name="Heading_20_5" text:outline-level="5"><text:bookmark-start text:name="__RefHeading___height_10"/><text:bookmark-start text:name="height"/>Height<text:bookmark-end text:name="__RefHeading___height_10"/><text:bookmark-end text:name="height"/></text:h>
      <text:p text:style-name="Text_20_body">Height, in pixels (no relative nor percent).</text:p>
      <text:h text:style-name="Heading_20_5" text:outline-level="5"><text:bookmark-start text:name="__RefHeading___skin_jwplayer_only_11"/><text:bookmark-start text:name="skin_jwplayer_only"/>Skin (JWPlayer only)<text:bookmark-end text:name="__RefHeading___skin_jwplayer_only_11"/><text:bookmark-end text:name="skin_jwplayer_only"/></text:h>
      <text:p text:style-name="Text_20_body">the default skin of the JW player.</text:p>
      <text:h text:style-name="Heading_20_5" text:outline-level="5"><text:bookmark-start text:name="__RefHeading___show_icons_12"/><text:bookmark-start text:name="show_icons"/>Show icons<text:bookmark-end text:name="__RefHeading___show_icons_12"/><text:bookmark-end text:name="show_icons"/></text:h>
      <text:p text:style-name="Text_20_body">Shows or hides video control commands and icons.</text:p>
      <text:p text:style-name="Text_20_body"><draw:frame draw:style-name="media" draw:name="1" text:anchor-type="as-char" draw:z-index="1" svg:width="17.436041666667cm" style:rel-width="100%" svg:height="12.038541666667cm" style:rel-height="scale"><draw:image xlink:href="Pictures/fd147ed81c64f40f2e76e540cd92c717.jpg" xlink:type="simple" xlink:show="embed" xlink:actuate="onLoad"/></draw:frame></text:p>
      <text:h text:style-name="Heading_20_5" text:outline-level="5"><text:bookmark-start text:name="__RefHeading___control_bar_location_13"/><text:bookmark-start text:name="control_bar_location"/>Control bar location<text:bookmark-end text:name="__RefHeading___control_bar_location_13"/><text:bookmark-end text:name="control_bar_location"/></text:h>
      <text:p text:style-name="Text_20_body">If player allows to, will change the location of the controls on the player interface.</text:p>
      <text:h text:style-name="Heading_20_5" text:outline-level="5"><text:bookmark-start text:name="__RefHeading___foreground_color_14"/><text:bookmark-start text:name="foreground_color"/>Foreground color<text:bookmark-end text:name="__RefHeading___foreground_color_14"/><text:bookmark-end text:name="foreground_color"/></text:h>
      <text:p text:style-name="Text_20_body">If player allows to, changes the foreground color of the video GUI.</text:p>
      <text:h text:style-name="Heading_20_5" text:outline-level="5"><text:bookmark-start text:name="__RefHeading___background_color_15"/><text:bookmark-start text:name="background_color"/>Background color<text:bookmark-end text:name="__RefHeading___background_color_15"/><text:bookmark-end text:name="background_color"/></text:h>
      <text:p text:style-name="Text_20_body">If player allows to, changes the background color of the video GUI, f.e. the backgorund when no vido nor poster is playing.</text:p>
      <text:h text:style-name="Heading_20_5" text:outline-level="5"><text:bookmark-start text:name="__RefHeading___light_color_16"/><text:bookmark-start text:name="light_color"/>Light color<text:bookmark-end text:name="__RefHeading___light_color_16"/><text:bookmark-end text:name="light_color"/></text:h>
      <text:p text:style-name="Text_20_body">If player allows to, changes the light color of the video GUI, tis usually afects the player control texts.</text:p>
      <text:h text:style-name="Heading_20_5" text:outline-level="5"><text:bookmark-start text:name="__RefHeading___autoplay_17"/><text:bookmark-start text:name="autoplay"/>Autoplay<text:bookmark-end text:name="__RefHeading___autoplay_17"/><text:bookmark-end text:name="autoplay"/></text:h>
      <text:p text:style-name="Text_20_body">If enabled, new player instances will autoplay media as a default.</text:p>
      <text:h text:style-name="Heading_20_5" text:outline-level="5"><text:bookmark-start text:name="__RefHeading___full_screen_18"/><text:bookmark-start text:name="full_screen"/>Full screen<text:bookmark-end text:name="__RefHeading___full_screen_18"/><text:bookmark-end text:name="full_screen"/></text:h>
      <text:p text:style-name="Text_20_body">If enabled, the full screen switch is available for users as a default for new instances.</text:p>
      <text:p text:style-name="Text_20_body"><draw:frame draw:style-name="media" draw:name="2" text:anchor-type="as-char" draw:z-index="2" svg:width="17.806458333333cm" style:rel-width="100%" svg:height="5.5827083333333cm" style:rel-height="scale"><draw:image xlink:href="Pictures/b3c02b08c839b18f3f2486ab266c1a78.jpg" xlink:type="simple" xlink:show="embed" xlink:actuate="onLoad"/></draw:frame></text:p>
      <text:h text:style-name="Heading_20_5" text:outline-level="5"><text:bookmark-start text:name="__RefHeading___scaling_content_jwplayer_19"/><text:bookmark-start text:name="scaling_content_jwplayer"/>Scaling content (JWPlayer)<text:bookmark-end text:name="__RefHeading___scaling_content_jwplayer_19"/><text:bookmark-end text:name="scaling_content_jwplayer"/></text:h>
      <text:p text:style-name="Text_20_body">Modes of image adjustement to outbounds of the player.</text:p>
      <text:h text:style-name="Heading_20_5" text:outline-level="5"><text:bookmark-start text:name="__RefHeading___volume_20"/><text:bookmark-start text:name="volume"/>Volume<text:bookmark-end text:name="__RefHeading___volume_20"/><text:bookmark-end text:name="volume"/></text:h>
      <text:p text:style-name="Text_20_body">Default volume for new player instances.</text:p>
      <text:h text:style-name="Heading_20_5" text:outline-level="5"><text:bookmark-start text:name="__RefHeading___native_full_screen_controls_flowplayer_21"/><text:bookmark-start text:name="native_full_screen_controls_flowplayer"/>Native full screen controls (flowplayer)<text:bookmark-end text:name="__RefHeading___native_full_screen_controls_flowplayer_21"/><text:bookmark-end text:name="native_full_screen_controls_flowplayer"/></text:h>
      <text:p text:style-name="Text_20_body">Some devices have some special behavious with the full screen feature. Usually those device provide a simulation of standard full-screen behaviour, rather than device native. If you experience some difficulties with the full screen among your users, this may help to fix some inadequate behaviours. </text:p>
      <text:h text:style-name="Heading_20_3" text:outline-level="3"><text:bookmark-start text:name="__RefHeading___extra_configuration_with_a_streaming_server_22"/><text:bookmark-start text:name="extra_configuration_with_a_streaming_server"/>Extra Configuration with a streaming server<text:bookmark-end text:name="__RefHeading___extra_configuration_with_a_streaming_server_22"/><text:bookmark-end text:name="extra_configuration_with_a_streaming_server"/></text:h>
      <text:p text:style-name="Text_20_body">The MPlayer module can cooperate with a defered video stream player. When feeding Moodle with videos, the media file is first upladed in moodle the standard way, then it is mooved to the remote storage and replaced locally by a manifest text file.</text:p>
      <text:p text:style-name="Text_20_body">For this configuration to work, you will need locally mounting a remote volume from the media server filesystem. </text:p>
      <text:p text:style-name="Text_20_body">Till now we worked in two opensource/community directions:</text:p>
      <text:list text:style-name="List_20_1" text:continue-numbering="false">
        <text:list-item>
          <text:p text:style-name="List_20_1_Content_First"> Wowza server</text:p>
        </text:list-item>
        <text:list-item>
          <text:p text:style-name="List_20_1_Content_Last"> Apache pseudo-streaming using H264 additional module (<text:a xlink:type="simple" xlink:href="https://www.apachehaus.net/modules/mod_h264_streaming/" text:style-name="Internet_20_link" text:visited-style-name="Visited_20_Internet_20_Link">https://www.apachehaus.net/modules/mod_h264_streaming/</text:a>)</text:p>
        </text:list-item>
      </text:list>
      <text:p text:style-name="Text_20_body"><draw:frame draw:style-name="media" draw:name="3" text:anchor-type="as-char" draw:z-index="3" svg:width="17.806458333333cm" style:rel-width="100%" svg:height="13.17625cm" style:rel-height="scale"><draw:image xlink:href="Pictures/184675e928d5648ff7202f48c8f7348c.jpg" xlink:type="simple" xlink:show="embed" xlink:actuate="onLoad"/></draw:frame></text:p>
      <text:h text:style-name="Heading_20_5" text:outline-level="5"><text:bookmark-start text:name="__RefHeading___media_flow_server_url_23"/><text:bookmark-start text:name="media_flow_server_url"/>Media flow server url<text:bookmark-end text:name="__RefHeading___media_flow_server_url_23"/><text:bookmark-end text:name="media_flow_server_url"/></text:h>
      <text:p text:style-name="Text_20_body">The rtmp url of the flow server. In case the server exploits HLS (over HTTP) or is using an H264 over apache distribution, this setting is not relevant.</text:p>
      <text:h text:style-name="Heading_20_5" text:outline-level="5"><text:bookmark-start text:name="__RefHeading___stream_server_application_24"/><text:bookmark-start text:name="stream_server_application"/>Stream server application<text:bookmark-end text:name="__RefHeading___stream_server_application_24"/><text:bookmark-end text:name="stream_server_application"/></text:h>
      <text:p text:style-name="Text_20_body">Many streaming server propose several applications: VOD (video ondemand) is the standard application when reading a stored video, and live streaming when the stream comes from an active camera.</text:p>
      <text:h text:style-name="Heading_20_5" text:outline-level="5"><text:bookmark-start text:name="__RefHeading___remote_media_storage_25"/><text:bookmark-start text:name="remote_media_storage"/>Remote media storage<text:bookmark-end text:name="__RefHeading___remote_media_storage_25"/><text:bookmark-end text:name="remote_media_storage"/></text:h>
      <text:p text:style-name="Text_20_body">Give the local mount path for the remote storage volume. this needs to be an absolute path in your local system (mount point).</text:p>
      <text:p text:style-name="Text_20_body"><text:a xlink:type="simple" xlink:href="https://docsen.activeprolearn.com/doku.php?id=mod:mplayer" text:style-name="Internet_20_link" text:visited-style-name="Visited_20_Internet_20_Link">Return to the component index</text:a></text:p>
      <text:p text:style-name="Text_20_body"><text:a xlink:type="simple" xlink:href="https://docsen.activeprolearn.com/doku.php?id=plugins" text:style-name="Internet_20_link" text:visited-style-name="Visited_20_Internet_20_Link">Back to common plugin index</text:a> - <text:a xlink:type="simple" xlink:href="https://docsen.activeprolearn.com/doku.php?id=start" text:style-name="Internet_20_link" text:visited-style-name="Visited_20_Internet_20_Link">Back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36:45</meta:creation-date>
    <dc:creator>Generated</dc:creator>
    <dc:date>2026-08-31T13::36:45</dc:date>
    <dc:language>en-US</dc:language>
    <meta:editing-cycles>1</meta:editing-cycles>
    <meta:editing-duration>PT0S</meta:editing-duration>
    <dc:title>mod:mplayer:install</dc:title>
  </office:meta>
</office:document-meta>
</file>