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b7c7242afd08458b5af092c90e48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agtest"/><text:bookmark-start text:name="__RefHeading___multitrack_test_magtest_1"/><text:bookmark-start text:name="multitrack_test_magtest"/>Multitrack test (Magtest)<text:bookmark-end text:name="__RefHeading___multitrack_test_magtest_1"/><text:bookmark-end text:name="multitrack_test_magtest"/></text:h>
      <text:list text:style-name="List_20_1" text:continue-numbering="false">
        <text:list-item>
          <text:p text:style-name="List_20_1_Content_First"> <text:span text:style-name="Strong_20_Emphasis">Plugin Type:</text:span> Activity module</text:p>
        </text:list-item>
        <text:list-item>
          <text:p text:style-name="List_20_1_Content"> <text:span text:style-name="Strong_20_Emphasis">Name:</text:span> Magtest</text:p>
        </text:list-item>
        <text:list-item>
          <text:p text:style-name="List_20_1_Content"> <text:span text:style-name="Strong_20_Emphasis">Versions:</text:span> 1.9, 2.2 to 3.2</text:p>
        </text:list-item>
        <text:list-item>
          <text:p text:style-name="List_20_1_Content"> <text:span text:style-name="Strong_20_Emphasis">Distribution:</text:span> Public</text:p>
        </text:list-item>
        <text:list-item>
          <text:p text:style-name="List_20_1_Content"> <text:span text:style-name="Strong_20_Emphasis">Availability:</text:span> Stable</text:p>
        </text:list-item>
        <text:list-item>
          <text:p text:style-name="List_20_1_Content"> <text:span text:style-name="Strong_20_Emphasis">Repository:</text:span> <text:a xlink:type="simple" xlink:href="http://github.com/vfremaux/moodle-mod_magtest" text:style-name="Internet_20_link" text:visited-style-name="Visited_20_Internet_20_Link">http://github.com/vfremaux/moodle-mod_magtest</text:a></text:p>
        </text:list-item>
        <text:list-item>
          <text:p text:style-name="List_20_1_Content_Last"> <text:span text:style-name="Strong_20_Emphasis">Unit tests:</text:span> <text:a xlink:type="simple" xlink:href="http://travis-ci.org/vfremaux/moodle-mod_magtest/branches" text:style-name="Internet_20_link" text:visited-style-name="Visited_20_Internet_20_Link">http://travis-ci.org/vfremaux/moodle-mod_magtest/branches</text:a></text:p>
        </text:list-item>
      </text:list>
      <text:p text:style-name="Text_20_body"><text:a xlink:type="simple" xlink:href="https://docsen.activeprolearn.com/doku.php?id=plugins:supportpolicy" text:style-name="Internet_20_link" text:visited-style-name="Visited_20_Internet_20_Link">Important : read our plugin support policy</text:a></text:p>
      <text:p text:style-name="Text_20_body">The <text:span text:style-name="Emphasis">Magtest</text:span> activity module is named referring the historical presence of this kind of tests in press magazines. The master process of the test is to dispatch the participant into output categories using a set of multiple score questions, and provide a specific feedback for each category. the <text:span text:style-name="Emphasis">Magtest</text:span> is simple configure and use.</text:p>
      <text:p text:style-name="Text_20_body">What follows is the basic process of the magtest:</text:p>
      <text:p text:style-name="Text_20_body">The teacher defines a set of output categories. A set of questions will be defined, and an answer proposed for each output category. The student answers by selecting the appropriate answer in the answer set for each question, with no explicit information about the output category associated to the answer. Each category tracks a score. The max score obtained in a category will determine the dominating category. </text:p>
      <text:p text:style-name="Text_20_body">The teacher can choose if the test can be replayed. Teachers also can weight the answers so they contribute more or less to the category score.</text:p>
      <text:p text:style-name="Text_20_body"><text:span text:style-name="Strong_20_Emphasis">Ex</text:span>: Magtest teacher view </text:p>
      <text:p text:style-name="Text_20_body"><draw:frame draw:style-name="media" draw:name="0" text:anchor-type="as-char" draw:z-index="0" svg:width="13.229166666667cm" svg:height="7.7435645724258cm"><draw:image xlink:href="Pictures/fcb7c7242afd08458b5af092c90e48af.png" xlink:type="simple" xlink:show="embed" xlink:actuate="onLoad"/></draw:frame></text:p>
      <text:h text:style-name="Heading_20_4" text:outline-level="4"><text:bookmark-start text:name="__RefHeading___binary_answer_mode_2"/><text:bookmark-start text:name="binary_answer_mode"/>Binary answer mode<text:bookmark-end text:name="__RefHeading___binary_answer_mode_2"/><text:bookmark-end text:name="binary_answer_mode"/></text:h>
      <text:p text:style-name="Text_20_body">In binary answer mode, the student only can answer “yes” or “no” to the question. Answers text is not displayed to users, and all scores are added to the categories depending on their individual weight.</text:p>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Test authoring</text:p>
          <text:list text:style-name="List_20_1">
            <text:list-item>
              <text:p text:style-name="List_20_1_Content"> Category management</text:p>
            </text:list-item>
            <text:list-item>
              <text:p text:style-name="List_20_1_Content"> Question management</text:p>
            </text:list-item>
            <text:list-item>
              <text:p text:style-name="List_20_1_Content"> Importing questions</text:p>
            </text:list-item>
            <text:list-item>
              <text:p text:style-name="List_20_1_Content"> Multiple answer mode or binary answer mode</text:p>
            </text:list-item>
          </text:list>
        </text:list-item>
        <text:list-item>
          <text:p text:style-name="List_20_1_Content"> test execution</text:p>
          <text:list text:style-name="List_20_1">
            <text:list-item>
              <text:p text:style-name="List_20_1_Content"> Preview mode for teachers</text:p>
            </text:list-item>
            <text:list-item>
              <text:p text:style-name="List_20_1_Content"> Attempting the test</text:p>
            </text:list-item>
            <text:list-item>
              <text:p text:style-name="List_20_1_Content_Last"> Watching results</text:p>
            </text:list-item>
          </text:list>
        </text:list-item>
      </text:list>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en.activeprolearn.com/doku.php?id=mod:magtest:installguide" text:style-name="Internet_20_link" text:visited-style-name="Visited_20_Internet_20_Link">Installation guide</text:a></text:p>
        </text:list-item>
        <text:list-item>
          <text:p text:style-name="List_20_1_Content"> <text:a xlink:type="simple" xlink:href="https://docsen.activeprolearn.com/doku.php?id=mod:magtest:userguide" text:style-name="Internet_20_link" text:visited-style-name="Visited_20_Internet_20_Link">User guide</text:a></text:p>
        </text:list-item>
        <text:list-item>
          <text:p text:style-name="List_20_1_Content_Last"> <text:a xlink:type="simple" xlink:href="https://docsen.activeprolearn.com/doku.php?id=mod:magtest:technique" text:style-name="Internet_20_link" text:visited-style-name="Visited_20_Internet_20_Link">Technical guide</text:a></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mod_flashcard/branches" text:style-name="Internet_20_link" text:visited-style-name="Visited_20_Internet_20_Link">Travis-ci Continuous integration</text:a></text:p>
      <text:p text:style-name="Text_20_body">Note : Failing status is not necessarily the sign of a non functionning module. It just says that the moodle code standards check are not fullfilling. This is a continuous effort of us rewriting the plugin code to get it compliant.</text:p>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ist_20_1_Content_First"> Etienne Roze</text:p>
        </text:list-item>
        <text:list-item>
          <text:p text:style-name="List_20_1_Content_Last"> Valéry Frémaux (valery.fremaux@gmail.com)</text:p>
        </text:list-item>
      </text:list>
      <text:p text:style-name="Text_20_body"><text:a xlink:type="simple" xlink:href="https://docsen.activeprolearn.com/doku.php?id=plugins" text:style-name="Internet_20_link" text:visited-style-name="Visited_20_Internet_20_Link">Return to plugin index</text:a></text:p>
      <text:p text:style-name="Text_20_body"><text:a xlink:type="simple" xlink:href="https://docsen.activeprolearn.com/doku.php?id=start" text:style-name="Internet_20_link" text:visited-style-name="Visited_20_Internet_20_Link">Return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5::17:23</meta:creation-date>
    <dc:creator>Generated</dc:creator>
    <dc:date>2026-09-15T15::17:23</dc:date>
    <dc:language>en-US</dc:language>
    <meta:editing-cycles>1</meta:editing-cycles>
    <meta:editing-duration>PT0S</meta:editing-duration>
    <dc:title>mod:magtest</dc:title>
  </office:meta>
</office:document-meta>
</file>